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58879" office:value-type="string">
            <text:p>258879</text:p>
          </table:table-cell>
          <table:table-cell office:string-value="741121" office:value-type="string">
            <text:p>74112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9811" office:value-type="string">
            <text:p>29811</text:p>
          </table:table-cell>
          <table:table-cell office:string-value="970189" office:value-type="string">
            <text:p>9701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7811" office:value-type="string">
            <text:p>37811</text:p>
          </table:table-cell>
          <table:table-cell office:string-value="962189" office:value-type="string">
            <text:p>9621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4441" office:value-type="string">
            <text:p>24441</text:p>
          </table:table-cell>
          <table:table-cell office:string-value="1375559" office:value-type="string">
            <text:p>13755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000" office:value-type="string">
            <text:p>15000</text:p>
          </table:table-cell>
          <table:table-cell office:string-value="485000" office:value-type="string">
            <text:p>48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3800" office:value-type="string">
            <text:p>63800</text:p>
          </table:table-cell>
          <table:table-cell office:string-value="436200" office:value-type="string">
            <text:p>43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4300" office:value-type="string">
            <text:p>24300</text:p>
          </table:table-cell>
          <table:table-cell office:string-value="225700" office:value-type="string">
            <text:p>2257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2" office:value-type="string">
            <text:p>81542</text:p>
          </table:table-cell>
          <table:table-cell office:string-value="128458" office:value-type="string">
            <text:p>12845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86542" office:value-type="string">
            <text:p>486542</text:p>
          </table:table-cell>
          <table:table-cell office:string-value="313458" office:value-type="string">
            <text:p>31345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3384" office:value-type="string">
            <text:p>13384</text:p>
          </table:table-cell>
          <table:table-cell office:string-value="51616" office:value-type="string">
            <text:p>5161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48708" office:value-type="string">
            <text:p>48708</text:p>
          </table:table-cell>
          <table:table-cell office:string-value="342292" office:value-type="string">
            <text:p>34229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8" office:value-type="string">
            <text:p>7208</text:p>
          </table:table-cell>
          <table:table-cell office:string-value="57792" office:value-type="string">
            <text:p>5779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00" office:value-type="string">
            <text:p>300</text:p>
          </table:table-cell>
          <table:table-cell office:string-value="199700" office:value-type="string">
            <text:p>1997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23" office:value-type="string">
            <text:p>554323</text:p>
          </table:table-cell>
          <table:table-cell office:string-value="345677" office:value-type="string">
            <text:p>345677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699" office:value-type="string">
            <text:p>3699</text:p>
          </table:table-cell>
          <table:table-cell office:string-value="170301" office:value-type="string">
            <text:p>17030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9585" office:value-type="string">
            <text:p>259585</text:p>
          </table:table-cell>
          <table:table-cell office:string-value="140415" office:value-type="string">
            <text:p>140415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84566" office:value-type="string">
            <text:p>284566</text:p>
          </table:table-cell>
          <table:table-cell office:string-value="215434" office:value-type="string">
            <text:p>2154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199514" office:value-type="string">
            <text:p>199514</text:p>
          </table:table-cell>
          <table:table-cell office:string-value="226486" office:value-type="string">
            <text:p>22648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11948" office:value-type="string">
            <text:p>111948</text:p>
          </table:table-cell>
          <table:table-cell office:string-value="138052" office:value-type="string">
            <text:p>1380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99361" office:value-type="string">
            <text:p>99361</text:p>
          </table:table-cell>
          <table:table-cell office:string-value="550639" office:value-type="string">
            <text:p>55063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750038" office:value-type="string">
            <text:p>750038</text:p>
          </table:table-cell>
          <table:table-cell office:string-value="1249962" office:value-type="string">
            <text:p>1249962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04953" office:value-type="string">
            <text:p>204953</text:p>
          </table:table-cell>
          <table:table-cell office:string-value="1195047" office:value-type="string">
            <text:p>119504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37507" office:value-type="string">
            <text:p>37507</text:p>
          </table:table-cell>
          <table:table-cell office:string-value="262493" office:value-type="string">
            <text:p>26249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30702" office:value-type="string">
            <text:p>230702</text:p>
          </table:table-cell>
          <table:table-cell office:string-value="269298" office:value-type="string">
            <text:p>26929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41275" office:value-type="string">
            <text:p>141275</text:p>
          </table:table-cell>
          <table:table-cell office:string-value="358725" office:value-type="string">
            <text:p>35872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0" office:value-type="string">
            <text:p>0</text:p>
          </table:table-cell>
          <table:table-cell office:string-value="380000" office:value-type="string">
            <text:p>3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213238" office:value-type="string">
            <text:p>213238</text:p>
          </table:table-cell>
          <table:table-cell office:string-value="536762" office:value-type="string">
            <text:p>53676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67325" office:value-type="string">
            <text:p>167325</text:p>
          </table:table-cell>
          <table:table-cell office:string-value="200675" office:value-type="string">
            <text:p>20067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8100" office:value-type="string">
            <text:p>38100</text:p>
          </table:table-cell>
          <table:table-cell office:string-value="461900" office:value-type="string">
            <text:p>461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4062" office:value-type="string">
            <text:p>24062</text:p>
          </table:table-cell>
          <table:table-cell office:string-value="475938" office:value-type="string">
            <text:p>47593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75182" office:value-type="string">
            <text:p>475182</text:p>
          </table:table-cell>
          <table:table-cell office:string-value="24818" office:value-type="string">
            <text:p>248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0746" office:value-type="string">
            <text:p>650746</text:p>
          </table:table-cell>
          <table:table-cell office:string-value="459254" office:value-type="string">
            <text:p>45925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59:58</meta:creation-date>
    <meta:editing-cycles>1</meta:editing-cycles>
    <dc:language>en</dc:language>
    <dc:creator>ZETHOU-WWEXT04P$</dc:creator>
    <dc:date>2026-08-31T15:59:58</dc:date>
    <meta:editing-duration>PT0.177S</meta:editing-duration>
  </office:meta>
</office:document-meta>
</file>