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9780" office:value-type="string">
            <text:p>839780</text:p>
          </table:table-cell>
          <table:table-cell office:string-value="220" office:value-type="string">
            <text:p>22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147100" office:value-type="string">
            <text:p>147100</text:p>
          </table:table-cell>
          <table:table-cell office:string-value="652900" office:value-type="string">
            <text:p>6529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68500" office:value-type="string">
            <text:p>168500</text:p>
          </table:table-cell>
          <table:table-cell office:string-value="131500" office:value-type="string">
            <text:p>1315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376058" office:value-type="string">
            <text:p>376058</text:p>
          </table:table-cell>
          <table:table-cell office:string-value="53942" office:value-type="string">
            <text:p>53942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65657" office:value-type="string">
            <text:p>565657</text:p>
          </table:table-cell>
          <table:table-cell office:string-value="234343" office:value-type="string">
            <text:p>23434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123730" office:value-type="string">
            <text:p>123730</text:p>
          </table:table-cell>
          <table:table-cell office:string-value="366270" office:value-type="string">
            <text:p>36627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50703" office:value-type="string">
            <text:p>250703</text:p>
          </table:table-cell>
          <table:table-cell office:string-value="49297" office:value-type="string">
            <text:p>4929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6000" office:value-type="string">
            <text:p>26000</text:p>
          </table:table-cell>
          <table:table-cell office:string-value="374000" office:value-type="string">
            <text:p>374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21659" office:value-type="string">
            <text:p>21659</text:p>
          </table:table-cell>
          <table:table-cell office:string-value="368341" office:value-type="string">
            <text:p>36834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77144" office:value-type="string">
            <text:p>177144</text:p>
          </table:table-cell>
          <table:table-cell office:string-value="172856" office:value-type="string">
            <text:p>1728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60206" office:value-type="string">
            <text:p>60206</text:p>
          </table:table-cell>
          <table:table-cell office:string-value="339794" office:value-type="string">
            <text:p>33979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44944" office:value-type="string">
            <text:p>844944</text:p>
          </table:table-cell>
          <table:table-cell office:string-value="605056" office:value-type="string">
            <text:p>605056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97003" office:value-type="string">
            <text:p>297003</text:p>
          </table:table-cell>
          <table:table-cell office:string-value="102997" office:value-type="string">
            <text:p>10299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740168" office:value-type="string">
            <text:p>740168</text:p>
          </table:table-cell>
          <table:table-cell office:string-value="209832" office:value-type="string">
            <text:p>209832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000" office:value-type="string">
            <text:p>1000</text:p>
          </table:table-cell>
          <table:table-cell office:string-value="499000" office:value-type="string">
            <text:p>499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2077" office:value-type="string">
            <text:p>12077</text:p>
          </table:table-cell>
          <table:table-cell office:string-value="87923" office:value-type="string">
            <text:p>8792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19527" office:value-type="string">
            <text:p>19527</text:p>
          </table:table-cell>
          <table:table-cell office:string-value="70073" office:value-type="string">
            <text:p>7007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8" office:value-type="string">
            <text:p>8</text:p>
          </table:table-cell>
          <table:table-cell office:string-value="7892" office:value-type="string">
            <text:p>789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43625" office:value-type="string">
            <text:p>1743625</text:p>
          </table:table-cell>
          <table:table-cell office:string-value="75375" office:value-type="string">
            <text:p>75375</text:p>
          </table:table-cell>
          <table:table-cell office:string-value="MLZ     " office:value-type="string">
            <text:p>ML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26452" office:value-type="string">
            <text:p>1026452</text:p>
          </table:table-cell>
          <table:table-cell office:string-value="73548" office:value-type="string">
            <text:p>73548</text:p>
          </table:table-cell>
          <table:table-cell office:string-value="MLZ     " office:value-type="string">
            <text:p>ML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09:24:07</meta:creation-date>
    <meta:editing-cycles>1</meta:editing-cycles>
    <dc:language>en</dc:language>
    <dc:creator>ZETHOU-WWEXT04P$</dc:creator>
    <dc:date>2026-08-31T09:24:07</dc:date>
    <meta:editing-duration>PT0.103S</meta:editing-duration>
  </office:meta>
</office:document-meta>
</file>