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31" office:value-type="string">
            <text:p>331</text:p>
          </table:table-cell>
          <table:table-cell office:string-value="74669" office:value-type="string">
            <text:p>7466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1650" office:value-type="string">
            <text:p>1650</text:p>
          </table:table-cell>
          <table:table-cell office:string-value="24350" office:value-type="string">
            <text:p>2435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776" office:value-type="string">
            <text:p>776</text:p>
          </table:table-cell>
          <table:table-cell office:string-value="49224" office:value-type="string">
            <text:p>49224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800" office:value-type="string">
            <text:p>800</text:p>
          </table:table-cell>
          <table:table-cell office:string-value="79200" office:value-type="string">
            <text:p>792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4746" office:value-type="string">
            <text:p>14746</text:p>
          </table:table-cell>
          <table:table-cell office:string-value="67254" office:value-type="string">
            <text:p>67254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84" office:value-type="string">
            <text:p>84</text:p>
          </table:table-cell>
          <table:table-cell office:string-value="119916" office:value-type="string">
            <text:p>11991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5481" office:value-type="string">
            <text:p>5481</text:p>
          </table:table-cell>
          <table:table-cell office:string-value="94519" office:value-type="string">
            <text:p>9451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astex Third Coast, LLC" office:value-type="string">
            <text:p>Castex Third Coast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8094" office:value-type="string">
            <text:p>18094</text:p>
          </table:table-cell>
          <table:table-cell office:string-value="181906" office:value-type="string">
            <text:p>18190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8250" office:value-type="string">
            <text:p>8250</text:p>
          </table:table-cell>
          <table:table-cell office:string-value="31750" office:value-type="string">
            <text:p>3175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4:51:13</meta:creation-date>
    <meta:editing-cycles>1</meta:editing-cycles>
    <dc:language>en</dc:language>
    <dc:creator>ZETHOU-WWEXT03P$</dc:creator>
    <dc:date>2026-08-31T14:51:13</dc:date>
    <meta:editing-duration>PT0.178S</meta:editing-duration>
  </office:meta>
</office:document-meta>
</file>