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245937" office:value-type="string">
            <text:p>245937</text:p>
          </table:table-cell>
          <table:table-cell office:string-value="419063" office:value-type="string">
            <text:p>419063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3" office:value-type="string">
            <text:p>103</text:p>
          </table:table-cell>
          <table:table-cell office:string-value="9897" office:value-type="string">
            <text:p>9897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1" office:value-type="string">
            <text:p>321</text:p>
          </table:table-cell>
          <table:table-cell office:string-value="9679" office:value-type="string">
            <text:p>967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52672" office:value-type="string">
            <text:p>452672</text:p>
          </table:table-cell>
          <table:table-cell office:string-value="647328" office:value-type="string">
            <text:p>647328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6" office:value-type="string">
            <text:p>16</text:p>
          </table:table-cell>
          <table:table-cell office:string-value="1984" office:value-type="string">
            <text:p>198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69" office:value-type="string">
            <text:p>269</text:p>
          </table:table-cell>
          <table:table-cell office:string-value="6731" office:value-type="string">
            <text:p>673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33" office:value-type="string">
            <text:p>33</text:p>
          </table:table-cell>
          <table:table-cell office:string-value="1667" office:value-type="string">
            <text:p>166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" office:value-type="string">
            <text:p>10</text:p>
          </table:table-cell>
          <table:table-cell office:string-value="1990" office:value-type="string">
            <text:p>19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" office:value-type="string">
            <text:p>60</text:p>
          </table:table-cell>
          <table:table-cell office:string-value="840" office:value-type="string">
            <text:p>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53" office:value-type="string">
            <text:p>153</text:p>
          </table:table-cell>
          <table:table-cell office:string-value="9847" office:value-type="string">
            <text:p>98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8763" office:value-type="string">
            <text:p>28763</text:p>
          </table:table-cell>
          <table:table-cell office:string-value="171237" office:value-type="string">
            <text:p>17123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9" office:value-type="string">
            <text:p>19</text:p>
          </table:table-cell>
          <table:table-cell office:string-value="9981" office:value-type="string">
            <text:p>99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5" office:value-type="string">
            <text:p>5</text:p>
          </table:table-cell>
          <table:table-cell office:string-value="795" office:value-type="string">
            <text:p>79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" office:value-type="string">
            <text:p>119</text:p>
          </table:table-cell>
          <table:table-cell office:string-value="9881" office:value-type="string">
            <text:p>98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5" office:value-type="string">
            <text:p>355</text:p>
          </table:table-cell>
          <table:table-cell office:string-value="1145" office:value-type="string">
            <text:p>114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33" office:value-type="string">
            <text:p>33</text:p>
          </table:table-cell>
          <table:table-cell office:string-value="7467" office:value-type="string">
            <text:p>746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2" office:value-type="string">
            <text:p>22</text:p>
          </table:table-cell>
          <table:table-cell office:string-value="328" office:value-type="string">
            <text:p>32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0" office:value-type="string">
            <text:p>10</text:p>
          </table:table-cell>
          <table:table-cell office:string-value="1490" office:value-type="string">
            <text:p>14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60" office:value-type="string">
            <text:p>160</text:p>
          </table:table-cell>
          <table:table-cell office:string-value="9840" office:value-type="string">
            <text:p>9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6" office:value-type="string">
            <text:p>6</text:p>
          </table:table-cell>
          <table:table-cell office:string-value="374" office:value-type="string">
            <text:p>37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980" office:value-type="string">
            <text:p>980</text:p>
          </table:table-cell>
          <table:table-cell office:string-value="1020" office:value-type="string">
            <text:p>102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46" office:value-type="string">
            <text:p>46</text:p>
          </table:table-cell>
          <table:table-cell office:string-value="754" office:value-type="string">
            <text:p>75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300" office:value-type="string">
            <text:p>2300</text:p>
          </table:table-cell>
          <table:table-cell office:string-value="8800" office:value-type="string">
            <text:p>8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4" office:value-type="string">
            <text:p>544</text:p>
          </table:table-cell>
          <table:table-cell office:string-value="4456" office:value-type="string">
            <text:p>445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17" office:value-type="string">
            <text:p>417</text:p>
          </table:table-cell>
          <table:table-cell office:string-value="4583" office:value-type="string">
            <text:p>45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2" office:value-type="string">
            <text:p>222</text:p>
          </table:table-cell>
          <table:table-cell office:string-value="4778" office:value-type="string">
            <text:p>47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11" office:value-type="string">
            <text:p>311</text:p>
          </table:table-cell>
          <table:table-cell office:string-value="4689" office:value-type="string">
            <text:p>468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17" office:value-type="string">
            <text:p>517</text:p>
          </table:table-cell>
          <table:table-cell office:string-value="4483" office:value-type="string">
            <text:p>44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" office:value-type="string">
            <text:p>200</text:p>
          </table:table-cell>
          <table:table-cell office:string-value="9800" office:value-type="string">
            <text:p>9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71714" office:value-type="string">
            <text:p>71714</text:p>
          </table:table-cell>
          <table:table-cell office:string-value="68286" office:value-type="string">
            <text:p>6828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29" office:value-type="string">
            <text:p>229</text:p>
          </table:table-cell>
          <table:table-cell office:string-value="2471" office:value-type="string">
            <text:p>247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93" office:value-type="string">
            <text:p>593</text:p>
          </table:table-cell>
          <table:table-cell office:string-value="9407" office:value-type="string">
            <text:p>940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0" office:value-type="string">
            <text:p>0</text:p>
          </table:table-cell>
          <table:table-cell office:string-value="400" office:value-type="string">
            <text:p>4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0" office:value-type="string">
            <text:p>0</text:p>
          </table:table-cell>
          <table:table-cell office:string-value="800" office:value-type="string">
            <text:p>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243060" office:value-type="string">
            <text:p>243060</text:p>
          </table:table-cell>
          <table:table-cell office:string-value="206940" office:value-type="string">
            <text:p>20694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4724" office:value-type="string">
            <text:p>24724</text:p>
          </table:table-cell>
          <table:table-cell office:string-value="75276" office:value-type="string">
            <text:p>75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" office:value-type="string">
            <text:p>1</text:p>
          </table:table-cell>
          <table:table-cell office:string-value="299" office:value-type="string">
            <text:p>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71380" office:value-type="string">
            <text:p>71380</text:p>
          </table:table-cell>
          <table:table-cell office:string-value="98620" office:value-type="string">
            <text:p>9862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85622" office:value-type="string">
            <text:p>85622</text:p>
          </table:table-cell>
          <table:table-cell office:string-value="24378" office:value-type="string">
            <text:p>2437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5001" office:value-type="string">
            <text:p>15001</text:p>
          </table:table-cell>
          <table:table-cell office:string-value="134999" office:value-type="string">
            <text:p>13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25051" office:value-type="string">
            <text:p>25051</text:p>
          </table:table-cell>
          <table:table-cell office:string-value="19949" office:value-type="string">
            <text:p>1994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0001" office:value-type="string">
            <text:p>10001</text:p>
          </table:table-cell>
          <table:table-cell office:string-value="239999" office:value-type="string">
            <text:p>23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9998" office:value-type="string">
            <text:p>9998</text:p>
          </table:table-cell>
          <table:table-cell office:string-value="802" office:value-type="string">
            <text:p>8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0001" office:value-type="string">
            <text:p>40001</text:p>
          </table:table-cell>
          <table:table-cell office:string-value="459999" office:value-type="string">
            <text:p>4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98" office:value-type="string">
            <text:p>198</text:p>
          </table:table-cell>
          <table:table-cell office:string-value="2802" office:value-type="string">
            <text:p>280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50" office:value-type="string">
            <text:p>50</text:p>
          </table:table-cell>
          <table:table-cell office:string-value="950" office:value-type="string">
            <text:p>9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500" office:value-type="string">
            <text:p>500</text:p>
          </table:table-cell>
          <table:table-cell office:string-value="940" office:value-type="string">
            <text:p>94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24" office:value-type="string">
            <text:p>554324</text:p>
          </table:table-cell>
          <table:table-cell office:string-value="345676" office:value-type="string">
            <text:p>34567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192694" office:value-type="string">
            <text:p>192694</text:p>
          </table:table-cell>
          <table:table-cell office:string-value="7306" office:value-type="string">
            <text:p>73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5" office:value-type="string">
            <text:p>25</text:p>
          </table:table-cell>
          <table:table-cell office:string-value="1275" office:value-type="string">
            <text:p>12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536" office:value-type="string">
            <text:p>536</text:p>
          </table:table-cell>
          <table:table-cell office:string-value="764" office:value-type="string">
            <text:p>764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0111" office:value-type="string">
            <text:p>20111</text:p>
          </table:table-cell>
          <table:table-cell office:string-value="204889" office:value-type="string">
            <text:p>20488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0" office:value-type="string">
            <text:p>150</text:p>
          </table:table-cell>
          <table:table-cell office:string-value="4850" office:value-type="string">
            <text:p>48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34926" office:value-type="string">
            <text:p>34926</text:p>
          </table:table-cell>
          <table:table-cell office:string-value="240074" office:value-type="string">
            <text:p>2400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40097" office:value-type="string">
            <text:p>40097</text:p>
          </table:table-cell>
          <table:table-cell office:string-value="249903" office:value-type="string">
            <text:p>249903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04801" office:value-type="string">
            <text:p>104801</text:p>
          </table:table-cell>
          <table:table-cell office:string-value="95199" office:value-type="string">
            <text:p>95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95" office:value-type="string">
            <text:p>95</text:p>
          </table:table-cell>
          <table:table-cell office:string-value="905" office:value-type="string">
            <text:p>90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8" office:value-type="string">
            <text:p>68</text:p>
          </table:table-cell>
          <table:table-cell office:string-value="99932" office:value-type="string">
            <text:p>99932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44832" office:value-type="string">
            <text:p>44832</text:p>
          </table:table-cell>
          <table:table-cell office:string-value="75168" office:value-type="string">
            <text:p>75168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6" office:value-type="string">
            <text:p>1196</text:p>
          </table:table-cell>
          <table:table-cell office:string-value="8804" office:value-type="string">
            <text:p>880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13703" office:value-type="string">
            <text:p>13703</text:p>
          </table:table-cell>
          <table:table-cell office:string-value="73297" office:value-type="string">
            <text:p>73297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12013" office:value-type="string">
            <text:p>12013</text:p>
          </table:table-cell>
          <table:table-cell office:string-value="55987" office:value-type="string">
            <text:p>5598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118163" office:value-type="string">
            <text:p>118163</text:p>
          </table:table-cell>
          <table:table-cell office:string-value="2837" office:value-type="string">
            <text:p>28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41944" office:value-type="string">
            <text:p>41944</text:p>
          </table:table-cell>
          <table:table-cell office:string-value="178056" office:value-type="string">
            <text:p>17805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2112" office:value-type="string">
            <text:p>2112</text:p>
          </table:table-cell>
          <table:table-cell office:string-value="9888" office:value-type="string">
            <text:p>988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5" office:value-type="string">
            <text:p>55</text:p>
          </table:table-cell>
          <table:table-cell office:string-value="4945" office:value-type="string">
            <text:p>49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" office:value-type="string">
            <text:p>1</text:p>
          </table:table-cell>
          <table:table-cell office:string-value="2499" office:value-type="string">
            <text:p>2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SPER" office:value-type="string">
            <text:p>JASPE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9812" office:value-type="string">
            <text:p>29812</text:p>
          </table:table-cell>
          <table:table-cell office:string-value="970188" office:value-type="string">
            <text:p>970188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70256" office:value-type="string">
            <text:p>70256</text:p>
          </table:table-cell>
          <table:table-cell office:string-value="184744" office:value-type="string">
            <text:p>18474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44976" office:value-type="string">
            <text:p>244976</text:p>
          </table:table-cell>
          <table:table-cell office:string-value="755024" office:value-type="string">
            <text:p>7550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36625" office:value-type="string">
            <text:p>236625</text:p>
          </table:table-cell>
          <table:table-cell office:string-value="38375" office:value-type="string">
            <text:p>38375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299276" office:value-type="string">
            <text:p>299276</text:p>
          </table:table-cell>
          <table:table-cell office:string-value="200724" office:value-type="string">
            <text:p>200724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134" office:value-type="string">
            <text:p>134</text:p>
          </table:table-cell>
          <table:table-cell office:string-value="216" office:value-type="string">
            <text:p>21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76426" office:value-type="string">
            <text:p>176426</text:p>
          </table:table-cell>
          <table:table-cell office:string-value="173574" office:value-type="string">
            <text:p>17357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8094" office:value-type="string">
            <text:p>18094</text:p>
          </table:table-cell>
          <table:table-cell office:string-value="181906" office:value-type="string">
            <text:p>18190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145" office:value-type="string">
            <text:p>145</text:p>
          </table:table-cell>
          <table:table-cell office:string-value="235" office:value-type="string">
            <text:p>2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12680" office:value-type="string">
            <text:p>12680</text:p>
          </table:table-cell>
          <table:table-cell office:string-value="117320" office:value-type="string">
            <text:p>11732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53264" office:value-type="string">
            <text:p>53264</text:p>
          </table:table-cell>
          <table:table-cell office:string-value="246736" office:value-type="string">
            <text:p>24673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166687" office:value-type="string">
            <text:p>166687</text:p>
          </table:table-cell>
          <table:table-cell office:string-value="253313" office:value-type="string">
            <text:p>25331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24" office:value-type="string">
            <text:p>324</text:p>
          </table:table-cell>
          <table:table-cell office:string-value="676" office:value-type="string">
            <text:p>67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64904" office:value-type="string">
            <text:p>164904</text:p>
          </table:table-cell>
          <table:table-cell office:string-value="335096" office:value-type="string">
            <text:p>33509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97" office:value-type="string">
            <text:p>897</text:p>
          </table:table-cell>
          <table:table-cell office:string-value="9103" office:value-type="string">
            <text:p>910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7" office:value-type="string">
            <text:p>757</text:p>
          </table:table-cell>
          <table:table-cell office:string-value="9243" office:value-type="string">
            <text:p>92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3378" office:value-type="string">
            <text:p>13378</text:p>
          </table:table-cell>
          <table:table-cell office:string-value="241622" office:value-type="string">
            <text:p>24162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4558" office:value-type="string">
            <text:p>44558</text:p>
          </table:table-cell>
          <table:table-cell office:string-value="195442" office:value-type="string">
            <text:p>195442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0:26:46</meta:creation-date>
    <meta:editing-cycles>1</meta:editing-cycles>
    <dc:language>en</dc:language>
    <dc:creator>ZETHOU-WWEXT04P$</dc:creator>
    <dc:date>2026-08-31T10:26:46</dc:date>
    <meta:editing-duration>PT0.671S</meta:editing-duration>
  </office:meta>
</office:document-meta>
</file>