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20.8940" office:value-type="string">
            <text:p>1020.8940</text:p>
          </table:table-cell>
          <table:table-cell office:string-value="1.1392" office:value-type="string">
            <text:p>1.1392</text:p>
          </table:table-cell>
          <table:table-cell office:string-value="0.5594" office:value-type="string">
            <text:p>0.5594</text:p>
          </table:table-cell>
          <table:table-cell office:string-value="0.5834" office:value-type="string">
            <text:p>0.5834</text:p>
          </table:table-cell>
          <table:table-cell office:string-value="95.5094" office:value-type="string">
            <text:p>95.5094</text:p>
          </table:table-cell>
          <table:table-cell office:string-value="2.5588" office:value-type="string">
            <text:p>2.5588</text:p>
          </table:table-cell>
          <table:table-cell office:string-value="0.1633" office:value-type="string">
            <text:p>0.1633</text:p>
          </table:table-cell>
          <table:table-cell office:string-value="0.0309" office:value-type="string">
            <text:p>0.0309</text:p>
          </table:table-cell>
          <table:table-cell office:string-value="0.0192" office:value-type="string">
            <text:p>0.0192</text:p>
          </table:table-cell>
          <table:table-cell office:string-value="0.0071" office:value-type="string">
            <text:p>0.0071</text:p>
          </table:table-cell>
          <table:table-cell office:string-value="0.0035" office:value-type="string">
            <text:p>0.0035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8789" office:value-type="string">
            <text:p>1336.8789</text:p>
          </table:table-cell>
          <table:table-cell office:string-value="-36.9312" office:value-type="string">
            <text:p>-36.931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9.0519" office:value-type="string">
            <text:p>1019.0519</text:p>
          </table:table-cell>
          <table:table-cell office:string-value="1.0593" office:value-type="string">
            <text:p>1.0593</text:p>
          </table:table-cell>
          <table:table-cell office:string-value="0.5496" office:value-type="string">
            <text:p>0.5496</text:p>
          </table:table-cell>
          <table:table-cell office:string-value="0.5807" office:value-type="string">
            <text:p>0.5807</text:p>
          </table:table-cell>
          <table:table-cell office:string-value="95.9291" office:value-type="string">
            <text:p>95.9291</text:p>
          </table:table-cell>
          <table:table-cell office:string-value="2.2650" office:value-type="string">
            <text:p>2.2650</text:p>
          </table:table-cell>
          <table:table-cell office:string-value="0.1402" office:value-type="string">
            <text:p>0.1402</text:p>
          </table:table-cell>
          <table:table-cell office:string-value="0.0228" office:value-type="string">
            <text:p>0.0228</text:p>
          </table:table-cell>
          <table:table-cell office:string-value="0.0174" office:value-type="string">
            <text:p>0.0174</text:p>
          </table:table-cell>
          <table:table-cell office:string-value="0.0055" office:value-type="string">
            <text:p>0.0055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3013" office:value-type="string">
            <text:p>1337.3013</text:p>
          </table:table-cell>
          <table:table-cell office:string-value="-39.7649" office:value-type="string">
            <text:p>-39.764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0.2695" office:value-type="string">
            <text:p>1020.2695</text:p>
          </table:table-cell>
          <table:table-cell office:string-value="1.0859" office:value-type="string">
            <text:p>1.0859</text:p>
          </table:table-cell>
          <table:table-cell office:string-value="0.5415" office:value-type="string">
            <text:p>0.5415</text:p>
          </table:table-cell>
          <table:table-cell office:string-value="0.5818" office:value-type="string">
            <text:p>0.5818</text:p>
          </table:table-cell>
          <table:table-cell office:string-value="95.7447" office:value-type="string">
            <text:p>95.7447</text:p>
          </table:table-cell>
          <table:table-cell office:string-value="2.4176" office:value-type="string">
            <text:p>2.4176</text:p>
          </table:table-cell>
          <table:table-cell office:string-value="0.1502" office:value-type="string">
            <text:p>0.1502</text:p>
          </table:table-cell>
          <table:table-cell office:string-value="0.0243" office:value-type="string">
            <text:p>0.0243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130" office:value-type="string">
            <text:p>1337.6130</text:p>
          </table:table-cell>
          <table:table-cell office:string-value="-39.8849" office:value-type="string">
            <text:p>-39.884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9976" office:value-type="string">
            <text:p>1021.9976</text:p>
          </table:table-cell>
          <table:table-cell office:string-value="1.0049" office:value-type="string">
            <text:p>1.0049</text:p>
          </table:table-cell>
          <table:table-cell office:string-value="0.5883" office:value-type="string">
            <text:p>0.5883</text:p>
          </table:table-cell>
          <table:table-cell office:string-value="0.5821" office:value-type="string">
            <text:p>0.5821</text:p>
          </table:table-cell>
          <table:table-cell office:string-value="95.6198" office:value-type="string">
            <text:p>95.6198</text:p>
          </table:table-cell>
          <table:table-cell office:string-value="2.5668" office:value-type="string">
            <text:p>2.5668</text:p>
          </table:table-cell>
          <table:table-cell office:string-value="0.1567" office:value-type="string">
            <text:p>0.1567</text:p>
          </table:table-cell>
          <table:table-cell office:string-value="0.0243" office:value-type="string">
            <text:p>0.0243</text:p>
          </table:table-cell>
          <table:table-cell office:string-value="0.0188" office:value-type="string">
            <text:p>0.0188</text:p>
          </table:table-cell>
          <table:table-cell office:string-value="0.0066" office:value-type="string">
            <text:p>0.0066</text:p>
          </table:table-cell>
          <table:table-cell office:string-value="0.0030" office:value-type="string">
            <text:p>0.0030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9.5081" office:value-type="string">
            <text:p>1339.5081</text:p>
          </table:table-cell>
          <table:table-cell office:string-value="-33.2933" office:value-type="string">
            <text:p>-33.293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20.0775" office:value-type="string">
            <text:p>1020.0775</text:p>
          </table:table-cell>
          <table:table-cell office:string-value="1.0622" office:value-type="string">
            <text:p>1.0622</text:p>
          </table:table-cell>
          <table:table-cell office:string-value="0.6008" office:value-type="string">
            <text:p>0.6008</text:p>
          </table:table-cell>
          <table:table-cell office:string-value="0.5822" office:value-type="string">
            <text:p>0.5822</text:p>
          </table:table-cell>
          <table:table-cell office:string-value="95.6715" office:value-type="string">
            <text:p>95.6715</text:p>
          </table:table-cell>
          <table:table-cell office:string-value="2.4489" office:value-type="string">
            <text:p>2.4489</text:p>
          </table:table-cell>
          <table:table-cell office:string-value="0.1497" office:value-type="string">
            <text:p>0.1497</text:p>
          </table:table-cell>
          <table:table-cell office:string-value="0.0250" office:value-type="string">
            <text:p>0.0250</text:p>
          </table:table-cell>
          <table:table-cell office:string-value="0.0186" office:value-type="string">
            <text:p>0.0186</text:p>
          </table:table-cell>
          <table:table-cell office:string-value="0.0070" office:value-type="string">
            <text:p>0.0070</text:p>
          </table:table-cell>
          <table:table-cell office:string-value="0.0037" office:value-type="string">
            <text:p>0.0037</text:p>
          </table:table-cell>
          <table:table-cell office:string-value="0.0126" office:value-type="string">
            <text:p>0.0126</text:p>
          </table:table-cell>
          <table:table-cell office:string-value="0.0018" office:value-type="string">
            <text:p>0.0018</text:p>
          </table:table-cell>
          <table:table-cell office:string-value="0.0009" office:value-type="string">
            <text:p>0.0009</text:p>
          </table:table-cell>
          <table:table-cell office:string-value="0.0075" office:value-type="string">
            <text:p>0.0075</text:p>
          </table:table-cell>
          <table:table-cell office:string-value="1337.4744" office:value-type="string">
            <text:p>1337.4744</text:p>
          </table:table-cell>
          <table:table-cell office:string-value="19.0582" office:value-type="string">
            <text:p>19.058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1.7742" office:value-type="string">
            <text:p>1021.7742</text:p>
          </table:table-cell>
          <table:table-cell office:string-value="1.0328" office:value-type="string">
            <text:p>1.0328</text:p>
          </table:table-cell>
          <table:table-cell office:string-value="0.5784" office:value-type="string">
            <text:p>0.5784</text:p>
          </table:table-cell>
          <table:table-cell office:string-value="0.5823" office:value-type="string">
            <text:p>0.5823</text:p>
          </table:table-cell>
          <table:table-cell office:string-value="95.6023" office:value-type="string">
            <text:p>95.6023</text:p>
          </table:table-cell>
          <table:table-cell office:string-value="2.5690" office:value-type="string">
            <text:p>2.5690</text:p>
          </table:table-cell>
          <table:table-cell office:string-value="0.1538" office:value-type="string">
            <text:p>0.1538</text:p>
          </table:table-cell>
          <table:table-cell office:string-value="0.0251" office:value-type="string">
            <text:p>0.0251</text:p>
          </table:table-cell>
          <table:table-cell office:string-value="0.0186" office:value-type="string">
            <text:p>0.0186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0188" office:value-type="string">
            <text:p>1339.0188</text:p>
          </table:table-cell>
          <table:table-cell office:string-value="-35.5234" office:value-type="string">
            <text:p>-35.523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5.4561" office:value-type="string">
            <text:p>1015.4561</text:p>
          </table:table-cell>
          <table:table-cell office:string-value="1.0058" office:value-type="string">
            <text:p>1.0058</text:p>
          </table:table-cell>
          <table:table-cell office:string-value="0.5468" office:value-type="string">
            <text:p>0.5468</text:p>
          </table:table-cell>
          <table:table-cell office:string-value="0.5773" office:value-type="string">
            <text:p>0.5773</text:p>
          </table:table-cell>
          <table:table-cell office:string-value="96.5434" office:value-type="string">
            <text:p>96.5434</text:p>
          </table:table-cell>
          <table:table-cell office:string-value="1.7150" office:value-type="string">
            <text:p>1.7150</text:p>
          </table:table-cell>
          <table:table-cell office:string-value="0.1332" office:value-type="string">
            <text:p>0.1332</text:p>
          </table:table-cell>
          <table:table-cell office:string-value="0.0270" office:value-type="string">
            <text:p>0.0270</text:p>
          </table:table-cell>
          <table:table-cell office:string-value="0.0179" office:value-type="string">
            <text:p>0.0179</text:p>
          </table:table-cell>
          <table:table-cell office:string-value="0.0074" office:value-type="string">
            <text:p>0.0074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0503" office:value-type="string">
            <text:p>1336.0503</text:p>
          </table:table-cell>
          <table:table-cell office:string-value="-103.1623" office:value-type="string">
            <text:p>-103.162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9.3719" office:value-type="string">
            <text:p>1019.3719</text:p>
          </table:table-cell>
          <table:table-cell office:string-value="1.0691" office:value-type="string">
            <text:p>1.0691</text:p>
          </table:table-cell>
          <table:table-cell office:string-value="0.5719" office:value-type="string">
            <text:p>0.5719</text:p>
          </table:table-cell>
          <table:table-cell office:string-value="0.5813" office:value-type="string">
            <text:p>0.5813</text:p>
          </table:table-cell>
          <table:table-cell office:string-value="95.8388" office:value-type="string">
            <text:p>95.8388</text:p>
          </table:table-cell>
          <table:table-cell office:string-value="2.3092" office:value-type="string">
            <text:p>2.3092</text:p>
          </table:table-cell>
          <table:table-cell office:string-value="0.1473" office:value-type="string">
            <text:p>0.1473</text:p>
          </table:table-cell>
          <table:table-cell office:string-value="0.0255" office:value-type="string">
            <text:p>0.0255</text:p>
          </table:table-cell>
          <table:table-cell office:string-value="0.0186" office:value-type="string">
            <text:p>0.0186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319" office:value-type="string">
            <text:p>1337.0319</text:p>
          </table:table-cell>
          <table:table-cell office:string-value="-36.9174" office:value-type="string">
            <text:p>-36.917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20.3071" office:value-type="string">
            <text:p>1020.3071</text:p>
          </table:table-cell>
          <table:table-cell office:string-value="1.0317" office:value-type="string">
            <text:p>1.0317</text:p>
          </table:table-cell>
          <table:table-cell office:string-value="0.5826" office:value-type="string">
            <text:p>0.5826</text:p>
          </table:table-cell>
          <table:table-cell office:string-value="0.5814" office:value-type="string">
            <text:p>0.5814</text:p>
          </table:table-cell>
          <table:table-cell office:string-value="95.7725" office:value-type="string">
            <text:p>95.7725</text:p>
          </table:table-cell>
          <table:table-cell office:string-value="2.4079" office:value-type="string">
            <text:p>2.4079</text:p>
          </table:table-cell>
          <table:table-cell office:string-value="0.1434" office:value-type="string">
            <text:p>0.1434</text:p>
          </table:table-cell>
          <table:table-cell office:string-value="0.0244" office:value-type="string">
            <text:p>0.0244</text:p>
          </table:table-cell>
          <table:table-cell office:string-value="0.0177" office:value-type="string">
            <text:p>0.0177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1392" office:value-type="string">
            <text:p>1338.1392</text:p>
          </table:table-cell>
          <table:table-cell office:string-value="-35.6832" office:value-type="string">
            <text:p>-35.683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06.0332" office:value-type="string">
            <text:p>1106.0332</text:p>
          </table:table-cell>
          <table:table-cell office:string-value="1.4495" office:value-type="string">
            <text:p>1.4495</text:p>
          </table:table-cell>
          <table:table-cell office:string-value="0.2004" office:value-type="string">
            <text:p>0.2004</text:p>
          </table:table-cell>
          <table:table-cell office:string-value="0.6392" office:value-type="string">
            <text:p>0.6392</text:p>
          </table:table-cell>
          <table:table-cell office:string-value="91.0444" office:value-type="string">
            <text:p>91.0444</text:p>
          </table:table-cell>
          <table:table-cell office:string-value="3.7448" office:value-type="string">
            <text:p>3.7448</text:p>
          </table:table-cell>
          <table:table-cell office:string-value="1.5843" office:value-type="string">
            <text:p>1.5843</text:p>
          </table:table-cell>
          <table:table-cell office:string-value="0.6213" office:value-type="string">
            <text:p>0.6213</text:p>
          </table:table-cell>
          <table:table-cell office:string-value="0.5391" office:value-type="string">
            <text:p>0.5391</text:p>
          </table:table-cell>
          <table:table-cell office:string-value="0.2797" office:value-type="string">
            <text:p>0.2797</text:p>
          </table:table-cell>
          <table:table-cell office:string-value="0.1859" office:value-type="string">
            <text:p>0.1859</text:p>
          </table:table-cell>
          <table:table-cell office:string-value="0.3506" office:value-type="string">
            <text:p>0.3506</text:p>
          </table:table-cell>
          <table:table-cell office:string-value="0.1239" office:value-type="string">
            <text:p>0.1239</text:p>
          </table:table-cell>
          <table:table-cell office:string-value="0.0603" office:value-type="string">
            <text:p>0.0603</text:p>
          </table:table-cell>
          <table:table-cell office:string-value="0.0000" office:value-type="string">
            <text:p>0.0000</text:p>
          </table:table-cell>
          <table:table-cell office:string-value="1383.4542" office:value-type="string">
            <text:p>1383.4542</text:p>
          </table:table-cell>
          <table:table-cell office:string-value="0.0000" office:value-type="string">
            <text:p>0.000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0163" office:value-type="string">
            <text:p>1019.0163</text:p>
          </table:table-cell>
          <table:table-cell office:string-value="1.1210" office:value-type="string">
            <text:p>1.1210</text:p>
          </table:table-cell>
          <table:table-cell office:string-value="0.4679" office:value-type="string">
            <text:p>0.4679</text:p>
          </table:table-cell>
          <table:table-cell office:string-value="0.5808" office:value-type="string">
            <text:p>0.5808</text:p>
          </table:table-cell>
          <table:table-cell office:string-value="95.9683" office:value-type="string">
            <text:p>95.9683</text:p>
          </table:table-cell>
          <table:table-cell office:string-value="2.2576" office:value-type="string">
            <text:p>2.2576</text:p>
          </table:table-cell>
          <table:table-cell office:string-value="0.1294" office:value-type="string">
            <text:p>0.1294</text:p>
          </table:table-cell>
          <table:table-cell office:string-value="0.0226" office:value-type="string">
            <text:p>0.0226</text:p>
          </table:table-cell>
          <table:table-cell office:string-value="0.0166" office:value-type="string">
            <text:p>0.0166</text:p>
          </table:table-cell>
          <table:table-cell office:string-value="0.0059" office:value-type="string">
            <text:p>0.0059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1337" office:value-type="string">
            <text:p>1337.1337</text:p>
          </table:table-cell>
          <table:table-cell office:string-value="-40.5055" office:value-type="string">
            <text:p>-40.505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1224" office:value-type="string">
            <text:p>1027.1224</text:p>
          </table:table-cell>
          <table:table-cell office:string-value="1.2600" office:value-type="string">
            <text:p>1.2600</text:p>
          </table:table-cell>
          <table:table-cell office:string-value="0.1621" office:value-type="string">
            <text:p>0.1621</text:p>
          </table:table-cell>
          <table:table-cell office:string-value="0.5849" office:value-type="string">
            <text:p>0.5849</text:p>
          </table:table-cell>
          <table:table-cell office:string-value="95.3819" office:value-type="string">
            <text:p>95.3819</text:p>
          </table:table-cell>
          <table:table-cell office:string-value="2.9499" office:value-type="string">
            <text:p>2.9499</text:p>
          </table:table-cell>
          <table:table-cell office:string-value="0.1752" office:value-type="string">
            <text:p>0.1752</text:p>
          </table:table-cell>
          <table:table-cell office:string-value="0.0287" office:value-type="string">
            <text:p>0.0287</text:p>
          </table:table-cell>
          <table:table-cell office:string-value="0.0212" office:value-type="string">
            <text:p>0.0212</text:p>
          </table:table-cell>
          <table:table-cell office:string-value="0.0078" office:value-type="string">
            <text:p>0.0078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9684" office:value-type="string">
            <text:p>1342.9684</text:p>
          </table:table-cell>
          <table:table-cell office:string-value="-36.3449" office:value-type="string">
            <text:p>-36.344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1.4351" office:value-type="string">
            <text:p>1011.4351</text:p>
          </table:table-cell>
          <table:table-cell office:string-value="1.0708" office:value-type="string">
            <text:p>1.0708</text:p>
          </table:table-cell>
          <table:table-cell office:string-value="0.2126" office:value-type="string">
            <text:p>0.2126</text:p>
          </table:table-cell>
          <table:table-cell office:string-value="0.5725" office:value-type="string">
            <text:p>0.5725</text:p>
          </table:table-cell>
          <table:table-cell office:string-value="97.6644" office:value-type="string">
            <text:p>97.6644</text:p>
          </table:table-cell>
          <table:table-cell office:string-value="0.9006" office:value-type="string">
            <text:p>0.9006</text:p>
          </table:table-cell>
          <table:table-cell office:string-value="0.0848" office:value-type="string">
            <text:p>0.0848</text:p>
          </table:table-cell>
          <table:table-cell office:string-value="0.0235" office:value-type="string">
            <text:p>0.0235</text:p>
          </table:table-cell>
          <table:table-cell office:string-value="0.0165" office:value-type="string">
            <text:p>0.0165</text:p>
          </table:table-cell>
          <table:table-cell office:string-value="0.0084" office:value-type="string">
            <text:p>0.0084</text:p>
          </table:table-cell>
          <table:table-cell office:string-value="0.0042" office:value-type="string">
            <text:p>0.0042</text:p>
          </table:table-cell>
          <table:table-cell office:string-value="0.0144" office:value-type="string">
            <text:p>0.0144</text:p>
          </table:table-cell>
          <table:table-cell office:string-value="0.0051" office:value-type="string">
            <text:p>0.0051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1336.8049" office:value-type="string">
            <text:p>1336.8049</text:p>
          </table:table-cell>
          <table:table-cell office:string-value="-27.8343" office:value-type="string">
            <text:p>-27.834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0.5056" office:value-type="string">
            <text:p>1020.5056</text:p>
          </table:table-cell>
          <table:table-cell office:string-value="1.1203" office:value-type="string">
            <text:p>1.1203</text:p>
          </table:table-cell>
          <table:table-cell office:string-value="0.6513" office:value-type="string">
            <text:p>0.6513</text:p>
          </table:table-cell>
          <table:table-cell office:string-value="0.5837" office:value-type="string">
            <text:p>0.5837</text:p>
          </table:table-cell>
          <table:table-cell office:string-value="95.3803" office:value-type="string">
            <text:p>95.3803</text:p>
          </table:table-cell>
          <table:table-cell office:string-value="2.6351" office:value-type="string">
            <text:p>2.6351</text:p>
          </table:table-cell>
          <table:table-cell office:string-value="0.1502" office:value-type="string">
            <text:p>0.1502</text:p>
          </table:table-cell>
          <table:table-cell office:string-value="0.0258" office:value-type="string">
            <text:p>0.0258</text:p>
          </table:table-cell>
          <table:table-cell office:string-value="0.0188" office:value-type="string">
            <text:p>0.0188</text:p>
          </table:table-cell>
          <table:table-cell office:string-value="0.0072" office:value-type="string">
            <text:p>0.0072</text:p>
          </table:table-cell>
          <table:table-cell office:string-value="0.0033" office:value-type="string">
            <text:p>0.0033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5.7964" office:value-type="string">
            <text:p>1335.7964</text:p>
          </table:table-cell>
          <table:table-cell office:string-value="-40.4941" office:value-type="string">
            <text:p>-40.494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1.9332" office:value-type="string">
            <text:p>1011.9332</text:p>
          </table:table-cell>
          <table:table-cell office:string-value="1.6153" office:value-type="string">
            <text:p>1.6153</text:p>
          </table:table-cell>
          <table:table-cell office:string-value="0.1407" office:value-type="string">
            <text:p>0.1407</text:p>
          </table:table-cell>
          <table:table-cell office:string-value="0.5808" office:value-type="string">
            <text:p>0.5808</text:p>
          </table:table-cell>
          <table:table-cell office:string-value="96.6311" office:value-type="string">
            <text:p>96.6311</text:p>
          </table:table-cell>
          <table:table-cell office:string-value="1.3616" office:value-type="string">
            <text:p>1.3616</text:p>
          </table:table-cell>
          <table:table-cell office:string-value="0.1544" office:value-type="string">
            <text:p>0.1544</text:p>
          </table:table-cell>
          <table:table-cell office:string-value="0.0433" office:value-type="string">
            <text:p>0.0433</text:p>
          </table:table-cell>
          <table:table-cell office:string-value="0.0247" office:value-type="string">
            <text:p>0.0247</text:p>
          </table:table-cell>
          <table:table-cell office:string-value="0.0112" office:value-type="string">
            <text:p>0.0112</text:p>
          </table:table-cell>
          <table:table-cell office:string-value="0.0041" office:value-type="string">
            <text:p>0.0041</text:p>
          </table:table-cell>
          <table:table-cell office:string-value="0.0135" office:value-type="string">
            <text:p>0.0135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27.8210" office:value-type="string">
            <text:p>1327.8210</text:p>
          </table:table-cell>
          <table:table-cell office:string-value="-28.3046" office:value-type="string">
            <text:p>-28.304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8624" office:value-type="string">
            <text:p>1015.8624</text:p>
          </table:table-cell>
          <table:table-cell office:string-value="1.4569" office:value-type="string">
            <text:p>1.4569</text:p>
          </table:table-cell>
          <table:table-cell office:string-value="0.2129" office:value-type="string">
            <text:p>0.2129</text:p>
          </table:table-cell>
          <table:table-cell office:string-value="0.5815" office:value-type="string">
            <text:p>0.5815</text:p>
          </table:table-cell>
          <table:table-cell office:string-value="96.4022" office:value-type="string">
            <text:p>96.4022</text:p>
          </table:table-cell>
          <table:table-cell office:string-value="1.6306" office:value-type="string">
            <text:p>1.6306</text:p>
          </table:table-cell>
          <table:table-cell office:string-value="0.1805" office:value-type="string">
            <text:p>0.1805</text:p>
          </table:table-cell>
          <table:table-cell office:string-value="0.0487" office:value-type="string">
            <text:p>0.0487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87" office:value-type="string">
            <text:p>0.018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1332.1543" office:value-type="string">
            <text:p>1332.1543</text:p>
          </table:table-cell>
          <table:table-cell office:string-value="-20.6261" office:value-type="string">
            <text:p>-20.626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2.8588" office:value-type="string">
            <text:p>1002.8588</text:p>
          </table:table-cell>
          <table:table-cell office:string-value="1.4084" office:value-type="string">
            <text:p>1.4084</text:p>
          </table:table-cell>
          <table:table-cell office:string-value="0.0385" office:value-type="string">
            <text:p>0.0385</text:p>
          </table:table-cell>
          <table:table-cell office:string-value="0.5706" office:value-type="string">
            <text:p>0.5706</text:p>
          </table:table-cell>
          <table:table-cell office:string-value="98.1856" office:value-type="string">
            <text:p>98.1856</text:p>
          </table:table-cell>
          <table:table-cell office:string-value="0.3326" office:value-type="string">
            <text:p>0.3326</text:p>
          </table:table-cell>
          <table:table-cell office:string-value="0.0235" office:value-type="string">
            <text:p>0.0235</text:p>
          </table:table-cell>
          <table:table-cell office:string-value="0.0053" office:value-type="string">
            <text:p>0.0053</text:p>
          </table:table-cell>
          <table:table-cell office:string-value="0.0034" office:value-type="string">
            <text:p>0.0034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7.6600" office:value-type="string">
            <text:p>1327.6600</text:p>
          </table:table-cell>
          <table:table-cell office:string-value="-73.5612" office:value-type="string">
            <text:p>-73.561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5768" office:value-type="string">
            <text:p>1019.5768</text:p>
          </table:table-cell>
          <table:table-cell office:string-value="1.1378" office:value-type="string">
            <text:p>1.1378</text:p>
          </table:table-cell>
          <table:table-cell office:string-value="0.5656" office:value-type="string">
            <text:p>0.5656</text:p>
          </table:table-cell>
          <table:table-cell office:string-value="0.5824" office:value-type="string">
            <text:p>0.5824</text:p>
          </table:table-cell>
          <table:table-cell office:string-value="95.6836" office:value-type="string">
            <text:p>95.6836</text:p>
          </table:table-cell>
          <table:table-cell office:string-value="2.3954" office:value-type="string">
            <text:p>2.3954</text:p>
          </table:table-cell>
          <table:table-cell office:string-value="0.1503" office:value-type="string">
            <text:p>0.1503</text:p>
          </table:table-cell>
          <table:table-cell office:string-value="0.0257" office:value-type="string">
            <text:p>0.0257</text:p>
          </table:table-cell>
          <table:table-cell office:string-value="0.0191" office:value-type="string">
            <text:p>0.0191</text:p>
          </table:table-cell>
          <table:table-cell office:string-value="0.0073" office:value-type="string">
            <text:p>0.0073</text:p>
          </table:table-cell>
          <table:table-cell office:string-value="0.0038" office:value-type="string">
            <text:p>0.0038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5.9539" office:value-type="string">
            <text:p>1335.9539</text:p>
          </table:table-cell>
          <table:table-cell office:string-value="-32.2878" office:value-type="string">
            <text:p>-32.287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2.8855" office:value-type="string">
            <text:p>1022.8855</text:p>
          </table:table-cell>
          <table:table-cell office:string-value="0.0763" office:value-type="string">
            <text:p>0.0763</text:p>
          </table:table-cell>
          <table:table-cell office:string-value="0.7456" office:value-type="string">
            <text:p>0.7456</text:p>
          </table:table-cell>
          <table:table-cell office:string-value="0.5693" office:value-type="string">
            <text:p>0.5693</text:p>
          </table:table-cell>
          <table:table-cell office:string-value="97.0805" office:value-type="string">
            <text:p>97.0805</text:p>
          </table:table-cell>
          <table:table-cell office:string-value="2.0139" office:value-type="string">
            <text:p>2.0139</text:p>
          </table:table-cell>
          <table:table-cell office:string-value="0.0682" office:value-type="string">
            <text:p>0.0682</text:p>
          </table:table-cell>
          <table:table-cell office:string-value="0.0044" office:value-type="string">
            <text:p>0.0044</text:p>
          </table:table-cell>
          <table:table-cell office:string-value="0.0062" office:value-type="string">
            <text:p>0.0062</text:p>
          </table:table-cell>
          <table:table-cell office:string-value="0.0015" office:value-type="string">
            <text:p>0.0015</text:p>
          </table:table-cell>
          <table:table-cell office:string-value="0.0014" office:value-type="string">
            <text:p>0.0014</text:p>
          </table:table-cell>
          <table:table-cell office:string-value="0.0020" office:value-type="string">
            <text:p>0.0020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5.6436" office:value-type="string">
            <text:p>1355.6436</text:p>
          </table:table-cell>
          <table:table-cell office:string-value="-70.7669" office:value-type="string">
            <text:p>-70.766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9.8908" office:value-type="string">
            <text:p>1019.8908</text:p>
          </table:table-cell>
          <table:table-cell office:string-value="1.0734" office:value-type="string">
            <text:p>1.0734</text:p>
          </table:table-cell>
          <table:table-cell office:string-value="0.6277" office:value-type="string">
            <text:p>0.6277</text:p>
          </table:table-cell>
          <table:table-cell office:string-value="0.5823" office:value-type="string">
            <text:p>0.5823</text:p>
          </table:table-cell>
          <table:table-cell office:string-value="95.6267" office:value-type="string">
            <text:p>95.6267</text:p>
          </table:table-cell>
          <table:table-cell office:string-value="2.4659" office:value-type="string">
            <text:p>2.4659</text:p>
          </table:table-cell>
          <table:table-cell office:string-value="0.1449" office:value-type="string">
            <text:p>0.1449</text:p>
          </table:table-cell>
          <table:table-cell office:string-value="0.0238" office:value-type="string">
            <text:p>0.0238</text:p>
          </table:table-cell>
          <table:table-cell office:string-value="0.0171" office:value-type="string">
            <text:p>0.0171</text:p>
          </table:table-cell>
          <table:table-cell office:string-value="0.0068" office:value-type="string">
            <text:p>0.0068</text:p>
          </table:table-cell>
          <table:table-cell office:string-value="0.0034" office:value-type="string">
            <text:p>0.0034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5750" office:value-type="string">
            <text:p>1336.5750</text:p>
          </table:table-cell>
          <table:table-cell office:string-value="-34.7183" office:value-type="string">
            <text:p>-34.718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20.2831" office:value-type="string">
            <text:p>1020.2831</text:p>
          </table:table-cell>
          <table:table-cell office:string-value="1.0976" office:value-type="string">
            <text:p>1.0976</text:p>
          </table:table-cell>
          <table:table-cell office:string-value="0.5765" office:value-type="string">
            <text:p>0.5765</text:p>
          </table:table-cell>
          <table:table-cell office:string-value="0.5824" office:value-type="string">
            <text:p>0.5824</text:p>
          </table:table-cell>
          <table:table-cell office:string-value="95.6553" office:value-type="string">
            <text:p>95.6553</text:p>
          </table:table-cell>
          <table:table-cell office:string-value="2.4535" office:value-type="string">
            <text:p>2.4535</text:p>
          </table:table-cell>
          <table:table-cell office:string-value="0.1501" office:value-type="string">
            <text:p>0.1501</text:p>
          </table:table-cell>
          <table:table-cell office:string-value="0.0253" office:value-type="string">
            <text:p>0.0253</text:p>
          </table:table-cell>
          <table:table-cell office:string-value="0.0206" office:value-type="string">
            <text:p>0.0206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9726" office:value-type="string">
            <text:p>1336.9726</text:p>
          </table:table-cell>
          <table:table-cell office:string-value="-35.4963" office:value-type="string">
            <text:p>-35.496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19.8190" office:value-type="string">
            <text:p>1019.8190</text:p>
          </table:table-cell>
          <table:table-cell office:string-value="1.1057" office:value-type="string">
            <text:p>1.1057</text:p>
          </table:table-cell>
          <table:table-cell office:string-value="0.6249" office:value-type="string">
            <text:p>0.6249</text:p>
          </table:table-cell>
          <table:table-cell office:string-value="0.5827" office:value-type="string">
            <text:p>0.5827</text:p>
          </table:table-cell>
          <table:table-cell office:string-value="95.5653" office:value-type="string">
            <text:p>95.5653</text:p>
          </table:table-cell>
          <table:table-cell office:string-value="2.4911" office:value-type="string">
            <text:p>2.4911</text:p>
          </table:table-cell>
          <table:table-cell office:string-value="0.1516" office:value-type="string">
            <text:p>0.1516</text:p>
          </table:table-cell>
          <table:table-cell office:string-value="0.0245" office:value-type="string">
            <text:p>0.0245</text:p>
          </table:table-cell>
          <table:table-cell office:string-value="0.0183" office:value-type="string">
            <text:p>0.0183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9879" office:value-type="string">
            <text:p>1335.9879</text:p>
          </table:table-cell>
          <table:table-cell office:string-value="-38.5841" office:value-type="string">
            <text:p>-38.584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1.7231" office:value-type="string">
            <text:p>1021.7231</text:p>
          </table:table-cell>
          <table:table-cell office:string-value="1.0188" office:value-type="string">
            <text:p>1.0188</text:p>
          </table:table-cell>
          <table:table-cell office:string-value="0.5896" office:value-type="string">
            <text:p>0.5896</text:p>
          </table:table-cell>
          <table:table-cell office:string-value="0.5822" office:value-type="string">
            <text:p>0.5822</text:p>
          </table:table-cell>
          <table:table-cell office:string-value="95.6014" office:value-type="string">
            <text:p>95.6014</text:p>
          </table:table-cell>
          <table:table-cell office:string-value="2.5727" office:value-type="string">
            <text:p>2.5727</text:p>
          </table:table-cell>
          <table:table-cell office:string-value="0.1599" office:value-type="string">
            <text:p>0.1599</text:p>
          </table:table-cell>
          <table:table-cell office:string-value="0.0239" office:value-type="string">
            <text:p>0.0239</text:p>
          </table:table-cell>
          <table:table-cell office:string-value="0.0177" office:value-type="string">
            <text:p>0.0177</text:p>
          </table:table-cell>
          <table:table-cell office:string-value="0.0065" office:value-type="string">
            <text:p>0.0065</text:p>
          </table:table-cell>
          <table:table-cell office:string-value="0.0000" office:value-type="string">
            <text:p>0.000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1308" office:value-type="string">
            <text:p>1339.1308</text:p>
          </table:table-cell>
          <table:table-cell office:string-value="-36.2551" office:value-type="string">
            <text:p>-36.255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19.5189" office:value-type="string">
            <text:p>1019.5189</text:p>
          </table:table-cell>
          <table:table-cell office:string-value="0.0610" office:value-type="string">
            <text:p>0.0610</text:p>
          </table:table-cell>
          <table:table-cell office:string-value="1.6437" office:value-type="string">
            <text:p>1.6437</text:p>
          </table:table-cell>
          <table:table-cell office:string-value="0.5765" office:value-type="string">
            <text:p>0.5765</text:p>
          </table:table-cell>
          <table:table-cell office:string-value="95.5221" office:value-type="string">
            <text:p>95.5221</text:p>
          </table:table-cell>
          <table:table-cell office:string-value="2.6272" office:value-type="string">
            <text:p>2.6272</text:p>
          </table:table-cell>
          <table:table-cell office:string-value="0.1327" office:value-type="string">
            <text:p>0.1327</text:p>
          </table:table-cell>
          <table:table-cell office:string-value="0.0043" office:value-type="string">
            <text:p>0.0043</text:p>
          </table:table-cell>
          <table:table-cell office:string-value="0.0059" office:value-type="string">
            <text:p>0.0059</text:p>
          </table:table-cell>
          <table:table-cell office:string-value="0.0010" office:value-type="string">
            <text:p>0.0010</text:p>
          </table:table-cell>
          <table:table-cell office:string-value="0.0012" office:value-type="string">
            <text:p>0.0012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42.8031" office:value-type="string">
            <text:p>1342.8031</text:p>
          </table:table-cell>
          <table:table-cell office:string-value="-81.9239" office:value-type="string">
            <text:p>-81.923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8.6819" office:value-type="string">
            <text:p>1018.6819</text:p>
          </table:table-cell>
          <table:table-cell office:string-value="1.0758" office:value-type="string">
            <text:p>1.0758</text:p>
          </table:table-cell>
          <table:table-cell office:string-value="0.5547" office:value-type="string">
            <text:p>0.5547</text:p>
          </table:table-cell>
          <table:table-cell office:string-value="0.5808" office:value-type="string">
            <text:p>0.5808</text:p>
          </table:table-cell>
          <table:table-cell office:string-value="95.9190" office:value-type="string">
            <text:p>95.9190</text:p>
          </table:table-cell>
          <table:table-cell office:string-value="2.2570" office:value-type="string">
            <text:p>2.2570</text:p>
          </table:table-cell>
          <table:table-cell office:string-value="0.1380" office:value-type="string">
            <text:p>0.1380</text:p>
          </table:table-cell>
          <table:table-cell office:string-value="0.0232" office:value-type="string">
            <text:p>0.0232</text:p>
          </table:table-cell>
          <table:table-cell office:string-value="0.0157" office:value-type="string">
            <text:p>0.0157</text:p>
          </table:table-cell>
          <table:table-cell office:string-value="0.0057" office:value-type="string">
            <text:p>0.0057</text:p>
          </table:table-cell>
          <table:table-cell office:string-value="0.0023" office:value-type="string">
            <text:p>0.0023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7357" office:value-type="string">
            <text:p>1336.7357</text:p>
          </table:table-cell>
          <table:table-cell office:string-value="-38.9939" office:value-type="string">
            <text:p>-38.993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0.9833" office:value-type="string">
            <text:p>1020.9833</text:p>
          </table:table-cell>
          <table:table-cell office:string-value="1.0891" office:value-type="string">
            <text:p>1.0891</text:p>
          </table:table-cell>
          <table:table-cell office:string-value="0.5650" office:value-type="string">
            <text:p>0.5650</text:p>
          </table:table-cell>
          <table:table-cell office:string-value="0.5826" office:value-type="string">
            <text:p>0.5826</text:p>
          </table:table-cell>
          <table:table-cell office:string-value="95.6111" office:value-type="string">
            <text:p>95.6111</text:p>
          </table:table-cell>
          <table:table-cell office:string-value="2.5087" office:value-type="string">
            <text:p>2.5087</text:p>
          </table:table-cell>
          <table:table-cell office:string-value="0.1616" office:value-type="string">
            <text:p>0.1616</text:p>
          </table:table-cell>
          <table:table-cell office:string-value="0.0259" office:value-type="string">
            <text:p>0.0259</text:p>
          </table:table-cell>
          <table:table-cell office:string-value="0.0201" office:value-type="string">
            <text:p>0.0201</text:p>
          </table:table-cell>
          <table:table-cell office:string-value="0.0063" office:value-type="string">
            <text:p>0.0063</text:p>
          </table:table-cell>
          <table:table-cell office:string-value="0.0039" office:value-type="string">
            <text:p>0.0039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6845" office:value-type="string">
            <text:p>1337.6845</text:p>
          </table:table-cell>
          <table:table-cell office:string-value="-16.3791" office:value-type="string">
            <text:p>-16.379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995.2322" office:value-type="string">
            <text:p>995.2322</text:p>
          </table:table-cell>
          <table:table-cell office:string-value="1.3748" office:value-type="string">
            <text:p>1.3748</text:p>
          </table:table-cell>
          <table:table-cell office:string-value="0.5131" office:value-type="string">
            <text:p>0.5131</text:p>
          </table:table-cell>
          <table:table-cell office:string-value="0.5702" office:value-type="string">
            <text:p>0.5702</text:p>
          </table:table-cell>
          <table:table-cell office:string-value="98.1114" office:value-type="string">
            <text:p>98.111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17.9713" office:value-type="string">
            <text:p>1317.9713</text:p>
          </table:table-cell>
          <table:table-cell office:string-value="-85.1658" office:value-type="string">
            <text:p>-85.165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1.7444" office:value-type="string">
            <text:p>991.7444</text:p>
          </table:table-cell>
          <table:table-cell office:string-value="1.0078" office:value-type="string">
            <text:p>1.0078</text:p>
          </table:table-cell>
          <table:table-cell office:string-value="1.1502" office:value-type="string">
            <text:p>1.1502</text:p>
          </table:table-cell>
          <table:table-cell office:string-value="0.5693" office:value-type="string">
            <text:p>0.5693</text:p>
          </table:table-cell>
          <table:table-cell office:string-value="97.8420" office:value-type="string">
            <text:p>97.842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5.3611" office:value-type="string">
            <text:p>1315.3611</text:p>
          </table:table-cell>
          <table:table-cell office:string-value="-117.8290" office:value-type="string">
            <text:p>-117.829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7.1601" office:value-type="string">
            <text:p>977.1601</text:p>
          </table:table-cell>
          <table:table-cell office:string-value="0.7521" office:value-type="string">
            <text:p>0.7521</text:p>
          </table:table-cell>
          <table:table-cell office:string-value="2.9603" office:value-type="string">
            <text:p>2.9603</text:p>
          </table:table-cell>
          <table:table-cell office:string-value="0.5746" office:value-type="string">
            <text:p>0.5746</text:p>
          </table:table-cell>
          <table:table-cell office:string-value="96.2715" office:value-type="string">
            <text:p>96.2715</text:p>
          </table:table-cell>
          <table:table-cell office:string-value="0.0000" office:value-type="string">
            <text:p>0.0000</text:p>
          </table:table-cell>
          <table:table-cell office:string-value="0.0050" office:value-type="string">
            <text:p>0.0050</text:p>
          </table:table-cell>
          <table:table-cell office:string-value="0.0000" office:value-type="string">
            <text:p>0.0000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289.0831" office:value-type="string">
            <text:p>1289.0831</text:p>
          </table:table-cell>
          <table:table-cell office:string-value="-37.0427" office:value-type="string">
            <text:p>-37.042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20.2299" office:value-type="string">
            <text:p>1020.2299</text:p>
          </table:table-cell>
          <table:table-cell office:string-value="0.0579" office:value-type="string">
            <text:p>0.0579</text:p>
          </table:table-cell>
          <table:table-cell office:string-value="1.7725" office:value-type="string">
            <text:p>1.7725</text:p>
          </table:table-cell>
          <table:table-cell office:string-value="0.5782" office:value-type="string">
            <text:p>0.5782</text:p>
          </table:table-cell>
          <table:table-cell office:string-value="95.1244" office:value-type="string">
            <text:p>95.1244</text:p>
          </table:table-cell>
          <table:table-cell office:string-value="2.9063" office:value-type="string">
            <text:p>2.9063</text:p>
          </table:table-cell>
          <table:table-cell office:string-value="0.1290" office:value-type="string">
            <text:p>0.1290</text:p>
          </table:table-cell>
          <table:table-cell office:string-value="0.0037" office:value-type="string">
            <text:p>0.0037</text:p>
          </table:table-cell>
          <table:table-cell office:string-value="0.0047" office:value-type="string">
            <text:p>0.0047</text:p>
          </table:table-cell>
          <table:table-cell office:string-value="0.0008" office:value-type="string">
            <text:p>0.0008</text:p>
          </table:table-cell>
          <table:table-cell office:string-value="0.0007" office:value-type="string">
            <text:p>0.000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6888" office:value-type="string">
            <text:p>1341.6888</text:p>
          </table:table-cell>
          <table:table-cell office:string-value="-103.5022" office:value-type="string">
            <text:p>-103.502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9.2208" office:value-type="string">
            <text:p>1019.2208</text:p>
          </table:table-cell>
          <table:table-cell office:string-value="1.0775" office:value-type="string">
            <text:p>1.0775</text:p>
          </table:table-cell>
          <table:table-cell office:string-value="0.5716" office:value-type="string">
            <text:p>0.5716</text:p>
          </table:table-cell>
          <table:table-cell office:string-value="0.5813" office:value-type="string">
            <text:p>0.5813</text:p>
          </table:table-cell>
          <table:table-cell office:string-value="95.8354" office:value-type="string">
            <text:p>95.8354</text:p>
          </table:table-cell>
          <table:table-cell office:string-value="2.3081" office:value-type="string">
            <text:p>2.3081</text:p>
          </table:table-cell>
          <table:table-cell office:string-value="0.1443" office:value-type="string">
            <text:p>0.1443</text:p>
          </table:table-cell>
          <table:table-cell office:string-value="0.0257" office:value-type="string">
            <text:p>0.0257</text:p>
          </table:table-cell>
          <table:table-cell office:string-value="0.0183" office:value-type="string">
            <text:p>0.0183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7933" office:value-type="string">
            <text:p>1336.7933</text:p>
          </table:table-cell>
          <table:table-cell office:string-value="-39.0734" office:value-type="string">
            <text:p>-39.073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5.8283" office:value-type="string">
            <text:p>1005.8283</text:p>
          </table:table-cell>
          <table:table-cell office:string-value="0.1959" office:value-type="string">
            <text:p>0.1959</text:p>
          </table:table-cell>
          <table:table-cell office:string-value="0.6414" office:value-type="string">
            <text:p>0.6414</text:p>
          </table:table-cell>
          <table:table-cell office:string-value="0.5593" office:value-type="string">
            <text:p>0.5593</text:p>
          </table:table-cell>
          <table:table-cell office:string-value="99.1627" office:value-type="string">
            <text:p>99.162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4.9273" office:value-type="string">
            <text:p>1344.9273</text:p>
          </table:table-cell>
          <table:table-cell office:string-value="-122.1645" office:value-type="string">
            <text:p>-122.164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4.5247" office:value-type="string">
            <text:p>1014.5247</text:p>
          </table:table-cell>
          <table:table-cell office:string-value="1.0560" office:value-type="string">
            <text:p>1.0560</text:p>
          </table:table-cell>
          <table:table-cell office:string-value="0.5573" office:value-type="string">
            <text:p>0.5573</text:p>
          </table:table-cell>
          <table:table-cell office:string-value="0.5778" office:value-type="string">
            <text:p>0.5778</text:p>
          </table:table-cell>
          <table:table-cell office:string-value="96.5223" office:value-type="string">
            <text:p>96.5223</text:p>
          </table:table-cell>
          <table:table-cell office:string-value="1.6655" office:value-type="string">
            <text:p>1.6655</text:p>
          </table:table-cell>
          <table:table-cell office:string-value="0.1332" office:value-type="string">
            <text:p>0.1332</text:p>
          </table:table-cell>
          <table:table-cell office:string-value="0.0287" office:value-type="string">
            <text:p>0.0287</text:p>
          </table:table-cell>
          <table:table-cell office:string-value="0.0187" office:value-type="string">
            <text:p>0.0187</text:p>
          </table:table-cell>
          <table:table-cell office:string-value="0.0079" office:value-type="string">
            <text:p>0.0079</text:p>
          </table:table-cell>
          <table:table-cell office:string-value="0.0032" office:value-type="string">
            <text:p>0.0032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4.6382" office:value-type="string">
            <text:p>1334.6382</text:p>
          </table:table-cell>
          <table:table-cell office:string-value="-41.0148" office:value-type="string">
            <text:p>-41.014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1.1495" office:value-type="string">
            <text:p>1021.1495</text:p>
          </table:table-cell>
          <table:table-cell office:string-value="1.0952" office:value-type="string">
            <text:p>1.0952</text:p>
          </table:table-cell>
          <table:table-cell office:string-value="0.5586" office:value-type="string">
            <text:p>0.5586</text:p>
          </table:table-cell>
          <table:table-cell office:string-value="0.5827" office:value-type="string">
            <text:p>0.5827</text:p>
          </table:table-cell>
          <table:table-cell office:string-value="95.5965" office:value-type="string">
            <text:p>95.5965</text:p>
          </table:table-cell>
          <table:table-cell office:string-value="2.5275" office:value-type="string">
            <text:p>2.5275</text:p>
          </table:table-cell>
          <table:table-cell office:string-value="0.1548" office:value-type="string">
            <text:p>0.1548</text:p>
          </table:table-cell>
          <table:table-cell office:string-value="0.0252" office:value-type="string">
            <text:p>0.0252</text:p>
          </table:table-cell>
          <table:table-cell office:string-value="0.0203" office:value-type="string">
            <text:p>0.0203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7400" office:value-type="string">
            <text:p>1337.7400</text:p>
          </table:table-cell>
          <table:table-cell office:string-value="-33.6823" office:value-type="string">
            <text:p>-33.682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04.5217" office:value-type="string">
            <text:p>1004.5217</text:p>
          </table:table-cell>
          <table:table-cell office:string-value="1.2841" office:value-type="string">
            <text:p>1.2841</text:p>
          </table:table-cell>
          <table:table-cell office:string-value="0.8091" office:value-type="string">
            <text:p>0.8091</text:p>
          </table:table-cell>
          <table:table-cell office:string-value="0.5778" office:value-type="string">
            <text:p>0.5778</text:p>
          </table:table-cell>
          <table:table-cell office:string-value="96.5688" office:value-type="string">
            <text:p>96.5688</text:p>
          </table:table-cell>
          <table:table-cell office:string-value="1.2322" office:value-type="string">
            <text:p>1.2322</text:p>
          </table:table-cell>
          <table:table-cell office:string-value="0.0756" office:value-type="string">
            <text:p>0.0756</text:p>
          </table:table-cell>
          <table:table-cell office:string-value="0.0109" office:value-type="string">
            <text:p>0.0109</text:p>
          </table:table-cell>
          <table:table-cell office:string-value="0.0097" office:value-type="string">
            <text:p>0.0097</text:p>
          </table:table-cell>
          <table:table-cell office:string-value="0.0027" office:value-type="string">
            <text:p>0.0027</text:p>
          </table:table-cell>
          <table:table-cell office:string-value="0.0016" office:value-type="string">
            <text:p>0.0016</text:p>
          </table:table-cell>
          <table:table-cell office:string-value="0.0053" office:value-type="string">
            <text:p>0.0053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0.0009" office:value-type="string">
            <text:p>0.0009</text:p>
          </table:table-cell>
          <table:table-cell office:string-value="1321.5229" office:value-type="string">
            <text:p>1321.5229</text:p>
          </table:table-cell>
          <table:table-cell office:string-value="-26.6503" office:value-type="string">
            <text:p>-26.650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3021" office:value-type="string">
            <text:p>1021.3021</text:p>
          </table:table-cell>
          <table:table-cell office:string-value="1.0649" office:value-type="string">
            <text:p>1.0649</text:p>
          </table:table-cell>
          <table:table-cell office:string-value="0.5947" office:value-type="string">
            <text:p>0.5947</text:p>
          </table:table-cell>
          <table:table-cell office:string-value="0.5827" office:value-type="string">
            <text:p>0.5827</text:p>
          </table:table-cell>
          <table:table-cell office:string-value="95.5480" office:value-type="string">
            <text:p>95.5480</text:p>
          </table:table-cell>
          <table:table-cell office:string-value="2.5740" office:value-type="string">
            <text:p>2.5740</text:p>
          </table:table-cell>
          <table:table-cell office:string-value="0.1562" office:value-type="string">
            <text:p>0.1562</text:p>
          </table:table-cell>
          <table:table-cell office:string-value="0.0240" office:value-type="string">
            <text:p>0.0240</text:p>
          </table:table-cell>
          <table:table-cell office:string-value="0.0191" office:value-type="string">
            <text:p>0.0191</text:p>
          </table:table-cell>
          <table:table-cell office:string-value="0.0070" office:value-type="string">
            <text:p>0.0070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527" office:value-type="string">
            <text:p>1337.9527</text:p>
          </table:table-cell>
          <table:table-cell office:string-value="-39.0854" office:value-type="string">
            <text:p>-39.085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8.6040" office:value-type="string">
            <text:p>1018.6040</text:p>
          </table:table-cell>
          <table:table-cell office:string-value="1.0779" office:value-type="string">
            <text:p>1.0779</text:p>
          </table:table-cell>
          <table:table-cell office:string-value="0.6295" office:value-type="string">
            <text:p>0.6295</text:p>
          </table:table-cell>
          <table:table-cell office:string-value="0.5815" office:value-type="string">
            <text:p>0.5815</text:p>
          </table:table-cell>
          <table:table-cell office:string-value="95.7461" office:value-type="string">
            <text:p>95.7461</text:p>
          </table:table-cell>
          <table:table-cell office:string-value="2.3580" office:value-type="string">
            <text:p>2.3580</text:p>
          </table:table-cell>
          <table:table-cell office:string-value="0.1320" office:value-type="string">
            <text:p>0.1320</text:p>
          </table:table-cell>
          <table:table-cell office:string-value="0.0236" office:value-type="string">
            <text:p>0.0236</text:p>
          </table:table-cell>
          <table:table-cell office:string-value="0.0173" office:value-type="string">
            <text:p>0.0173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5.7264" office:value-type="string">
            <text:p>1335.7264</text:p>
          </table:table-cell>
          <table:table-cell office:string-value="-45.8556" office:value-type="string">
            <text:p>-45.855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8.6819" office:value-type="string">
            <text:p>1018.6819</text:p>
          </table:table-cell>
          <table:table-cell office:string-value="1.0758" office:value-type="string">
            <text:p>1.0758</text:p>
          </table:table-cell>
          <table:table-cell office:string-value="0.5547" office:value-type="string">
            <text:p>0.5547</text:p>
          </table:table-cell>
          <table:table-cell office:string-value="0.5808" office:value-type="string">
            <text:p>0.5808</text:p>
          </table:table-cell>
          <table:table-cell office:string-value="95.9190" office:value-type="string">
            <text:p>95.9190</text:p>
          </table:table-cell>
          <table:table-cell office:string-value="2.2570" office:value-type="string">
            <text:p>2.2570</text:p>
          </table:table-cell>
          <table:table-cell office:string-value="0.1380" office:value-type="string">
            <text:p>0.1380</text:p>
          </table:table-cell>
          <table:table-cell office:string-value="0.0232" office:value-type="string">
            <text:p>0.0232</text:p>
          </table:table-cell>
          <table:table-cell office:string-value="0.0157" office:value-type="string">
            <text:p>0.0157</text:p>
          </table:table-cell>
          <table:table-cell office:string-value="0.0057" office:value-type="string">
            <text:p>0.0057</text:p>
          </table:table-cell>
          <table:table-cell office:string-value="0.0023" office:value-type="string">
            <text:p>0.0023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7357" office:value-type="string">
            <text:p>1336.7357</text:p>
          </table:table-cell>
          <table:table-cell office:string-value="-38.9939" office:value-type="string">
            <text:p>-38.993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4525" office:value-type="string">
            <text:p>1020.4525</text:p>
          </table:table-cell>
          <table:table-cell office:string-value="1.0987" office:value-type="string">
            <text:p>1.0987</text:p>
          </table:table-cell>
          <table:table-cell office:string-value="0.5765" office:value-type="string">
            <text:p>0.5765</text:p>
          </table:table-cell>
          <table:table-cell office:string-value="0.5825" office:value-type="string">
            <text:p>0.5825</text:p>
          </table:table-cell>
          <table:table-cell office:string-value="95.6163" office:value-type="string">
            <text:p>95.6163</text:p>
          </table:table-cell>
          <table:table-cell office:string-value="2.4996" office:value-type="string">
            <text:p>2.4996</text:p>
          </table:table-cell>
          <table:table-cell office:string-value="0.1456" office:value-type="string">
            <text:p>0.1456</text:p>
          </table:table-cell>
          <table:table-cell office:string-value="0.0250" office:value-type="string">
            <text:p>0.0250</text:p>
          </table:table-cell>
          <table:table-cell office:string-value="0.0183" office:value-type="string">
            <text:p>0.0183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551" office:value-type="string">
            <text:p>1337.0551</text:p>
          </table:table-cell>
          <table:table-cell office:string-value="-36.6634" office:value-type="string">
            <text:p>-36.663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20.3204" office:value-type="string">
            <text:p>1020.3204</text:p>
          </table:table-cell>
          <table:table-cell office:string-value="1.0406" office:value-type="string">
            <text:p>1.0406</text:p>
          </table:table-cell>
          <table:table-cell office:string-value="0.5805" office:value-type="string">
            <text:p>0.5805</text:p>
          </table:table-cell>
          <table:table-cell office:string-value="0.5815" office:value-type="string">
            <text:p>0.5815</text:p>
          </table:table-cell>
          <table:table-cell office:string-value="95.7414" office:value-type="string">
            <text:p>95.7414</text:p>
          </table:table-cell>
          <table:table-cell office:string-value="2.4351" office:value-type="string">
            <text:p>2.4351</text:p>
          </table:table-cell>
          <table:table-cell office:string-value="0.1441" office:value-type="string">
            <text:p>0.1441</text:p>
          </table:table-cell>
          <table:table-cell office:string-value="0.0239" office:value-type="string">
            <text:p>0.0239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8.0084" office:value-type="string">
            <text:p>1338.0084</text:p>
          </table:table-cell>
          <table:table-cell office:string-value="-42.4753" office:value-type="string">
            <text:p>-42.475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19.2754" office:value-type="string">
            <text:p>1019.2754</text:p>
          </table:table-cell>
          <table:table-cell office:string-value="1.0948" office:value-type="string">
            <text:p>1.0948</text:p>
          </table:table-cell>
          <table:table-cell office:string-value="0.4882" office:value-type="string">
            <text:p>0.4882</text:p>
          </table:table-cell>
          <table:table-cell office:string-value="0.5807" office:value-type="string">
            <text:p>0.5807</text:p>
          </table:table-cell>
          <table:table-cell office:string-value="95.9448" office:value-type="string">
            <text:p>95.9448</text:p>
          </table:table-cell>
          <table:table-cell office:string-value="2.2855" office:value-type="string">
            <text:p>2.2855</text:p>
          </table:table-cell>
          <table:table-cell office:string-value="0.1324" office:value-type="string">
            <text:p>0.1324</text:p>
          </table:table-cell>
          <table:table-cell office:string-value="0.0220" office:value-type="string">
            <text:p>0.0220</text:p>
          </table:table-cell>
          <table:table-cell office:string-value="0.0165" office:value-type="string">
            <text:p>0.0165</text:p>
          </table:table-cell>
          <table:table-cell office:string-value="0.0058" office:value-type="string">
            <text:p>0.0058</text:p>
          </table:table-cell>
          <table:table-cell office:string-value="0.0030" office:value-type="string">
            <text:p>0.0030</text:p>
          </table:table-cell>
          <table:table-cell office:string-value="0.0069" office:value-type="string">
            <text:p>0.0069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7.5219" office:value-type="string">
            <text:p>1337.5219</text:p>
          </table:table-cell>
          <table:table-cell office:string-value="-43.0277" office:value-type="string">
            <text:p>-43.027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4246" office:value-type="string">
            <text:p>1019.4246</text:p>
          </table:table-cell>
          <table:table-cell office:string-value="1.0820" office:value-type="string">
            <text:p>1.0820</text:p>
          </table:table-cell>
          <table:table-cell office:string-value="0.5724" office:value-type="string">
            <text:p>0.5724</text:p>
          </table:table-cell>
          <table:table-cell office:string-value="0.5815" office:value-type="string">
            <text:p>0.5815</text:p>
          </table:table-cell>
          <table:table-cell office:string-value="95.7954" office:value-type="string">
            <text:p>95.7954</text:p>
          </table:table-cell>
          <table:table-cell office:string-value="2.3435" office:value-type="string">
            <text:p>2.3435</text:p>
          </table:table-cell>
          <table:table-cell office:string-value="0.1448" office:value-type="string">
            <text:p>0.1448</text:p>
          </table:table-cell>
          <table:table-cell office:string-value="0.0248" office:value-type="string">
            <text:p>0.0248</text:p>
          </table:table-cell>
          <table:table-cell office:string-value="0.0180" office:value-type="string">
            <text:p>0.0180</text:p>
          </table:table-cell>
          <table:table-cell office:string-value="0.0061" office:value-type="string">
            <text:p>0.0061</text:p>
          </table:table-cell>
          <table:table-cell office:string-value="0.0033" office:value-type="string">
            <text:p>0.0033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6.8260" office:value-type="string">
            <text:p>1336.8260</text:p>
          </table:table-cell>
          <table:table-cell office:string-value="-13.1290" office:value-type="string">
            <text:p>-13.129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5154" office:value-type="string">
            <text:p>1019.5154</text:p>
          </table:table-cell>
          <table:table-cell office:string-value="1.0393" office:value-type="string">
            <text:p>1.0393</text:p>
          </table:table-cell>
          <table:table-cell office:string-value="0.6354" office:value-type="string">
            <text:p>0.6354</text:p>
          </table:table-cell>
          <table:table-cell office:string-value="0.5816" office:value-type="string">
            <text:p>0.5816</text:p>
          </table:table-cell>
          <table:table-cell office:string-value="95.7257" office:value-type="string">
            <text:p>95.7257</text:p>
          </table:table-cell>
          <table:table-cell office:string-value="2.4000" office:value-type="string">
            <text:p>2.4000</text:p>
          </table:table-cell>
          <table:table-cell office:string-value="0.1398" office:value-type="string">
            <text:p>0.1398</text:p>
          </table:table-cell>
          <table:table-cell office:string-value="0.0233" office:value-type="string">
            <text:p>0.0233</text:p>
          </table:table-cell>
          <table:table-cell office:string-value="0.0173" office:value-type="string">
            <text:p>0.0173</text:p>
          </table:table-cell>
          <table:table-cell office:string-value="0.0064" office:value-type="string">
            <text:p>0.0064</text:p>
          </table:table-cell>
          <table:table-cell office:string-value="0.0034" office:value-type="string">
            <text:p>0.0034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8951" office:value-type="string">
            <text:p>1336.8951</text:p>
          </table:table-cell>
          <table:table-cell office:string-value="-36.8027" office:value-type="string">
            <text:p>-36.802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23.8028" office:value-type="string">
            <text:p>1023.8028</text:p>
          </table:table-cell>
          <table:table-cell office:string-value="0.0608" office:value-type="string">
            <text:p>0.0608</text:p>
          </table:table-cell>
          <table:table-cell office:string-value="1.7886" office:value-type="string">
            <text:p>1.7886</text:p>
          </table:table-cell>
          <table:table-cell office:string-value="0.5807" office:value-type="string">
            <text:p>0.5807</text:p>
          </table:table-cell>
          <table:table-cell office:string-value="94.6366" office:value-type="string">
            <text:p>94.6366</text:p>
          </table:table-cell>
          <table:table-cell office:string-value="3.3572" office:value-type="string">
            <text:p>3.3572</text:p>
          </table:table-cell>
          <table:table-cell office:string-value="0.1440" office:value-type="string">
            <text:p>0.1440</text:p>
          </table:table-cell>
          <table:table-cell office:string-value="0.0044" office:value-type="string">
            <text:p>0.0044</text:p>
          </table:table-cell>
          <table:table-cell office:string-value="0.0060" office:value-type="string">
            <text:p>0.0060</text:p>
          </table:table-cell>
          <table:table-cell office:string-value="0.0009" office:value-type="string">
            <text:p>0.0009</text:p>
          </table:table-cell>
          <table:table-cell office:string-value="0.0010" office:value-type="string">
            <text:p>0.0010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43.4982" office:value-type="string">
            <text:p>1343.4982</text:p>
          </table:table-cell>
          <table:table-cell office:string-value="-88.6888" office:value-type="string">
            <text:p>-88.688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20.1355" office:value-type="string">
            <text:p>1020.1355</text:p>
          </table:table-cell>
          <table:table-cell office:string-value="1.0771" office:value-type="string">
            <text:p>1.0771</text:p>
          </table:table-cell>
          <table:table-cell office:string-value="0.5984" office:value-type="string">
            <text:p>0.5984</text:p>
          </table:table-cell>
          <table:table-cell office:string-value="0.5822" office:value-type="string">
            <text:p>0.5822</text:p>
          </table:table-cell>
          <table:table-cell office:string-value="95.6493" office:value-type="string">
            <text:p>95.6493</text:p>
          </table:table-cell>
          <table:table-cell office:string-value="2.4696" office:value-type="string">
            <text:p>2.4696</text:p>
          </table:table-cell>
          <table:table-cell office:string-value="0.1444" office:value-type="string">
            <text:p>0.1444</text:p>
          </table:table-cell>
          <table:table-cell office:string-value="0.0249" office:value-type="string">
            <text:p>0.0249</text:p>
          </table:table-cell>
          <table:table-cell office:string-value="0.0172" office:value-type="string">
            <text:p>0.0172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044" office:value-type="string">
            <text:p>1337.0044</text:p>
          </table:table-cell>
          <table:table-cell office:string-value="-38.1844" office:value-type="string">
            <text:p>-38.184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0.3156" office:value-type="string">
            <text:p>1020.3156</text:p>
          </table:table-cell>
          <table:table-cell office:string-value="1.1051" office:value-type="string">
            <text:p>1.1051</text:p>
          </table:table-cell>
          <table:table-cell office:string-value="0.5497" office:value-type="string">
            <text:p>0.5497</text:p>
          </table:table-cell>
          <table:table-cell office:string-value="0.5822" office:value-type="string">
            <text:p>0.5822</text:p>
          </table:table-cell>
          <table:table-cell office:string-value="95.6923" office:value-type="string">
            <text:p>95.6923</text:p>
          </table:table-cell>
          <table:table-cell office:string-value="2.4365" office:value-type="string">
            <text:p>2.4365</text:p>
          </table:table-cell>
          <table:table-cell office:string-value="0.1514" office:value-type="string">
            <text:p>0.1514</text:p>
          </table:table-cell>
          <table:table-cell office:string-value="0.0264" office:value-type="string">
            <text:p>0.0264</text:p>
          </table:table-cell>
          <table:table-cell office:string-value="0.0188" office:value-type="string">
            <text:p>0.0188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1761" office:value-type="string">
            <text:p>1337.1761</text:p>
          </table:table-cell>
          <table:table-cell office:string-value="-36.8576" office:value-type="string">
            <text:p>-36.857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20.2909" office:value-type="string">
            <text:p>1020.2909</text:p>
          </table:table-cell>
          <table:table-cell office:string-value="1.0371" office:value-type="string">
            <text:p>1.0371</text:p>
          </table:table-cell>
          <table:table-cell office:string-value="0.5874" office:value-type="string">
            <text:p>0.5874</text:p>
          </table:table-cell>
          <table:table-cell office:string-value="0.5815" office:value-type="string">
            <text:p>0.5815</text:p>
          </table:table-cell>
          <table:table-cell office:string-value="95.7456" office:value-type="string">
            <text:p>95.7456</text:p>
          </table:table-cell>
          <table:table-cell office:string-value="2.4256" office:value-type="string">
            <text:p>2.4256</text:p>
          </table:table-cell>
          <table:table-cell office:string-value="0.1445" office:value-type="string">
            <text:p>0.1445</text:p>
          </table:table-cell>
          <table:table-cell office:string-value="0.0237" office:value-type="string">
            <text:p>0.0237</text:p>
          </table:table-cell>
          <table:table-cell office:string-value="0.0170" office:value-type="string">
            <text:p>0.0170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710" office:value-type="string">
            <text:p>1337.9710</text:p>
          </table:table-cell>
          <table:table-cell office:string-value="-37.3942" office:value-type="string">
            <text:p>-37.3942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1.0765" office:value-type="string">
            <text:p>1021.0765</text:p>
          </table:table-cell>
          <table:table-cell office:string-value="1.0533" office:value-type="string">
            <text:p>1.0533</text:p>
          </table:table-cell>
          <table:table-cell office:string-value="0.6809" office:value-type="string">
            <text:p>0.6809</text:p>
          </table:table-cell>
          <table:table-cell office:string-value="0.5833" office:value-type="string">
            <text:p>0.5833</text:p>
          </table:table-cell>
          <table:table-cell office:string-value="95.4358" office:value-type="string">
            <text:p>95.4358</text:p>
          </table:table-cell>
          <table:table-cell office:string-value="2.6001" office:value-type="string">
            <text:p>2.6001</text:p>
          </table:table-cell>
          <table:table-cell office:string-value="0.1575" office:value-type="string">
            <text:p>0.1575</text:p>
          </table:table-cell>
          <table:table-cell office:string-value="0.0255" office:value-type="string">
            <text:p>0.0255</text:p>
          </table:table-cell>
          <table:table-cell office:string-value="0.0196" office:value-type="string">
            <text:p>0.0196</text:p>
          </table:table-cell>
          <table:table-cell office:string-value="0.0090" office:value-type="string">
            <text:p>0.0090</text:p>
          </table:table-cell>
          <table:table-cell office:string-value="0.0058" office:value-type="string">
            <text:p>0.0058</text:p>
          </table:table-cell>
          <table:table-cell office:string-value="0.0124" office:value-type="string">
            <text:p>0.0124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7.0030" office:value-type="string">
            <text:p>1337.0030</text:p>
          </table:table-cell>
          <table:table-cell office:string-value="-30.1175" office:value-type="string">
            <text:p>-30.117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5.1973" office:value-type="string">
            <text:p>1025.1973</text:p>
          </table:table-cell>
          <table:table-cell office:string-value="0.8036" office:value-type="string">
            <text:p>0.8036</text:p>
          </table:table-cell>
          <table:table-cell office:string-value="0.6343" office:value-type="string">
            <text:p>0.6343</text:p>
          </table:table-cell>
          <table:table-cell office:string-value="0.5814" office:value-type="string">
            <text:p>0.5814</text:p>
          </table:table-cell>
          <table:table-cell office:string-value="95.5330" office:value-type="string">
            <text:p>95.5330</text:p>
          </table:table-cell>
          <table:table-cell office:string-value="2.8155" office:value-type="string">
            <text:p>2.8155</text:p>
          </table:table-cell>
          <table:table-cell office:string-value="0.1591" office:value-type="string">
            <text:p>0.1591</text:p>
          </table:table-cell>
          <table:table-cell office:string-value="0.0216" office:value-type="string">
            <text:p>0.0216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4.5948" office:value-type="string">
            <text:p>1344.5948</text:p>
          </table:table-cell>
          <table:table-cell office:string-value="-41.5290" office:value-type="string">
            <text:p>-41.529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813" office:value-type="string">
            <text:p>1032.6813</text:p>
          </table:table-cell>
          <table:table-cell office:string-value="0.0227" office:value-type="string">
            <text:p>0.0227</text:p>
          </table:table-cell>
          <table:table-cell office:string-value="0.7534" office:value-type="string">
            <text:p>0.7534</text:p>
          </table:table-cell>
          <table:table-cell office:string-value="0.5748" office:value-type="string">
            <text:p>0.5748</text:p>
          </table:table-cell>
          <table:table-cell office:string-value="95.9255" office:value-type="string">
            <text:p>95.9255</text:p>
          </table:table-cell>
          <table:table-cell office:string-value="3.1836" office:value-type="string">
            <text:p>3.1836</text:p>
          </table:table-cell>
          <table:table-cell office:string-value="0.1075" office:value-type="string">
            <text:p>0.1075</text:p>
          </table:table-cell>
          <table:table-cell office:string-value="0.0034" office:value-type="string">
            <text:p>0.0034</text:p>
          </table:table-cell>
          <table:table-cell office:string-value="0.0035" office:value-type="string">
            <text:p>0.0035</text:p>
          </table:table-cell>
          <table:table-cell office:string-value="0.0003" office:value-type="string">
            <text:p>0.0003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311" office:value-type="string">
            <text:p>1362.1311</text:p>
          </table:table-cell>
          <table:table-cell office:string-value="-102.1091" office:value-type="string">
            <text:p>-102.109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9.4049" office:value-type="string">
            <text:p>1019.4049</text:p>
          </table:table-cell>
          <table:table-cell office:string-value="1.0822" office:value-type="string">
            <text:p>1.0822</text:p>
          </table:table-cell>
          <table:table-cell office:string-value="0.6244" office:value-type="string">
            <text:p>0.6244</text:p>
          </table:table-cell>
          <table:table-cell office:string-value="0.5821" office:value-type="string">
            <text:p>0.5821</text:p>
          </table:table-cell>
          <table:table-cell office:string-value="95.6729" office:value-type="string">
            <text:p>95.6729</text:p>
          </table:table-cell>
          <table:table-cell office:string-value="2.4084" office:value-type="string">
            <text:p>2.4084</text:p>
          </table:table-cell>
          <table:table-cell office:string-value="0.1518" office:value-type="string">
            <text:p>0.1518</text:p>
          </table:table-cell>
          <table:table-cell office:string-value="0.0245" office:value-type="string">
            <text:p>0.0245</text:p>
          </table:table-cell>
          <table:table-cell office:string-value="0.0176" office:value-type="string">
            <text:p>0.0176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1875" office:value-type="string">
            <text:p>1336.1875</text:p>
          </table:table-cell>
          <table:table-cell office:string-value="-38.5476" office:value-type="string">
            <text:p>-38.547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22.8948" office:value-type="string">
            <text:p>1022.8948</text:p>
          </table:table-cell>
          <table:table-cell office:string-value="0.0605" office:value-type="string">
            <text:p>0.0605</text:p>
          </table:table-cell>
          <table:table-cell office:string-value="1.4267" office:value-type="string">
            <text:p>1.4267</text:p>
          </table:table-cell>
          <table:table-cell office:string-value="0.5763" office:value-type="string">
            <text:p>0.5763</text:p>
          </table:table-cell>
          <table:table-cell office:string-value="95.5725" office:value-type="string">
            <text:p>95.5725</text:p>
          </table:table-cell>
          <table:table-cell office:string-value="2.8005" office:value-type="string">
            <text:p>2.8005</text:p>
          </table:table-cell>
          <table:table-cell office:string-value="0.1293" office:value-type="string">
            <text:p>0.1293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  <table:table-cell office:string-value="0.0004" office:value-type="string">
            <text:p>0.0004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7.4566" office:value-type="string">
            <text:p>1347.4566</text:p>
          </table:table-cell>
          <table:table-cell office:string-value="-98.4453" office:value-type="string">
            <text:p>-98.445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1.1129" office:value-type="string">
            <text:p>1021.1129</text:p>
          </table:table-cell>
          <table:table-cell office:string-value="1.0870" office:value-type="string">
            <text:p>1.0870</text:p>
          </table:table-cell>
          <table:table-cell office:string-value="0.5619" office:value-type="string">
            <text:p>0.5619</text:p>
          </table:table-cell>
          <table:table-cell office:string-value="0.5826" office:value-type="string">
            <text:p>0.5826</text:p>
          </table:table-cell>
          <table:table-cell office:string-value="95.5857" office:value-type="string">
            <text:p>95.5857</text:p>
          </table:table-cell>
          <table:table-cell office:string-value="2.5492" office:value-type="string">
            <text:p>2.5492</text:p>
          </table:table-cell>
          <table:table-cell office:string-value="0.1558" office:value-type="string">
            <text:p>0.1558</text:p>
          </table:table-cell>
          <table:table-cell office:string-value="0.0249" office:value-type="string">
            <text:p>0.0249</text:p>
          </table:table-cell>
          <table:table-cell office:string-value="0.0177" office:value-type="string">
            <text:p>0.0177</text:p>
          </table:table-cell>
          <table:table-cell office:string-value="0.0067" office:value-type="string">
            <text:p>0.0067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568" office:value-type="string">
            <text:p>1337.8568</text:p>
          </table:table-cell>
          <table:table-cell office:string-value="-39.6755" office:value-type="string">
            <text:p>-39.675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1.1329" office:value-type="string">
            <text:p>1021.1329</text:p>
          </table:table-cell>
          <table:table-cell office:string-value="1.0866" office:value-type="string">
            <text:p>1.0866</text:p>
          </table:table-cell>
          <table:table-cell office:string-value="0.5605" office:value-type="string">
            <text:p>0.5605</text:p>
          </table:table-cell>
          <table:table-cell office:string-value="0.5826" office:value-type="string">
            <text:p>0.5826</text:p>
          </table:table-cell>
          <table:table-cell office:string-value="95.5878" office:value-type="string">
            <text:p>95.5878</text:p>
          </table:table-cell>
          <table:table-cell office:string-value="2.5491" office:value-type="string">
            <text:p>2.5491</text:p>
          </table:table-cell>
          <table:table-cell office:string-value="0.1557" office:value-type="string">
            <text:p>0.1557</text:p>
          </table:table-cell>
          <table:table-cell office:string-value="0.0248" office:value-type="string">
            <text:p>0.0248</text:p>
          </table:table-cell>
          <table:table-cell office:string-value="0.0178" office:value-type="string">
            <text:p>0.0178</text:p>
          </table:table-cell>
          <table:table-cell office:string-value="0.0069" office:value-type="string">
            <text:p>0.0069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863" office:value-type="string">
            <text:p>1337.8863</text:p>
          </table:table-cell>
          <table:table-cell office:string-value="-40.0973" office:value-type="string">
            <text:p>-40.097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1.4614" office:value-type="string">
            <text:p>1021.4614</text:p>
          </table:table-cell>
          <table:table-cell office:string-value="1.0763" office:value-type="string">
            <text:p>1.0763</text:p>
          </table:table-cell>
          <table:table-cell office:string-value="0.5885" office:value-type="string">
            <text:p>0.5885</text:p>
          </table:table-cell>
          <table:table-cell office:string-value="0.5829" office:value-type="string">
            <text:p>0.5829</text:p>
          </table:table-cell>
          <table:table-cell office:string-value="95.5102" office:value-type="string">
            <text:p>95.5102</text:p>
          </table:table-cell>
          <table:table-cell office:string-value="2.6072" office:value-type="string">
            <text:p>2.6072</text:p>
          </table:table-cell>
          <table:table-cell office:string-value="0.1567" office:value-type="string">
            <text:p>0.1567</text:p>
          </table:table-cell>
          <table:table-cell office:string-value="0.0243" office:value-type="string">
            <text:p>0.0243</text:p>
          </table:table-cell>
          <table:table-cell office:string-value="0.0180" office:value-type="string">
            <text:p>0.0180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257" office:value-type="string">
            <text:p>1337.9257</text:p>
          </table:table-cell>
          <table:table-cell office:string-value="-36.5506" office:value-type="string">
            <text:p>-36.550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9423" office:value-type="string">
            <text:p>1022.9423</text:p>
          </table:table-cell>
          <table:table-cell office:string-value="1.1456" office:value-type="string">
            <text:p>1.1456</text:p>
          </table:table-cell>
          <table:table-cell office:string-value="0.4529" office:value-type="string">
            <text:p>0.4529</text:p>
          </table:table-cell>
          <table:table-cell office:string-value="0.5835" office:value-type="string">
            <text:p>0.5835</text:p>
          </table:table-cell>
          <table:table-cell office:string-value="95.6987" office:value-type="string">
            <text:p>95.6987</text:p>
          </table:table-cell>
          <table:table-cell office:string-value="2.3372" office:value-type="string">
            <text:p>2.3372</text:p>
          </table:table-cell>
          <table:table-cell office:string-value="0.2420" office:value-type="string">
            <text:p>0.2420</text:p>
          </table:table-cell>
          <table:table-cell office:string-value="0.0514" office:value-type="string">
            <text:p>0.0514</text:p>
          </table:table-cell>
          <table:table-cell office:string-value="0.0400" office:value-type="string">
            <text:p>0.0400</text:p>
          </table:table-cell>
          <table:table-cell office:string-value="0.0138" office:value-type="string">
            <text:p>0.0138</text:p>
          </table:table-cell>
          <table:table-cell office:string-value="0.0068" office:value-type="string">
            <text:p>0.0068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9.1099" office:value-type="string">
            <text:p>1339.1099</text:p>
          </table:table-cell>
          <table:table-cell office:string-value="-30.7728" office:value-type="string">
            <text:p>-30.772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6552" office:value-type="string">
            <text:p>1019.6552</text:p>
          </table:table-cell>
          <table:table-cell office:string-value="1.0756" office:value-type="string">
            <text:p>1.0756</text:p>
          </table:table-cell>
          <table:table-cell office:string-value="0.5999" office:value-type="string">
            <text:p>0.5999</text:p>
          </table:table-cell>
          <table:table-cell office:string-value="0.5819" office:value-type="string">
            <text:p>0.5819</text:p>
          </table:table-cell>
          <table:table-cell office:string-value="95.7207" office:value-type="string">
            <text:p>95.7207</text:p>
          </table:table-cell>
          <table:table-cell office:string-value="2.3940" office:value-type="string">
            <text:p>2.3940</text:p>
          </table:table-cell>
          <table:table-cell office:string-value="0.1465" office:value-type="string">
            <text:p>0.1465</text:p>
          </table:table-cell>
          <table:table-cell office:string-value="0.0246" office:value-type="string">
            <text:p>0.0246</text:p>
          </table:table-cell>
          <table:table-cell office:string-value="0.0185" office:value-type="string">
            <text:p>0.0185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7365" office:value-type="string">
            <text:p>1336.7365</text:p>
          </table:table-cell>
          <table:table-cell office:string-value="-35.7951" office:value-type="string">
            <text:p>-35.795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9.0862" office:value-type="string">
            <text:p>1019.0862</text:p>
          </table:table-cell>
          <table:table-cell office:string-value="1.0984" office:value-type="string">
            <text:p>1.0984</text:p>
          </table:table-cell>
          <table:table-cell office:string-value="0.5979" office:value-type="string">
            <text:p>0.5979</text:p>
          </table:table-cell>
          <table:table-cell office:string-value="0.5819" office:value-type="string">
            <text:p>0.5819</text:p>
          </table:table-cell>
          <table:table-cell office:string-value="95.7373" office:value-type="string">
            <text:p>95.7373</text:p>
          </table:table-cell>
          <table:table-cell office:string-value="2.3616" office:value-type="string">
            <text:p>2.3616</text:p>
          </table:table-cell>
          <table:table-cell office:string-value="0.1437" office:value-type="string">
            <text:p>0.1437</text:p>
          </table:table-cell>
          <table:table-cell office:string-value="0.0234" office:value-type="string">
            <text:p>0.0234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0251" office:value-type="string">
            <text:p>1336.0251</text:p>
          </table:table-cell>
          <table:table-cell office:string-value="-34.2625" office:value-type="string">
            <text:p>-34.262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9.6609" office:value-type="string">
            <text:p>1019.6609</text:p>
          </table:table-cell>
          <table:table-cell office:string-value="1.0396" office:value-type="string">
            <text:p>1.0396</text:p>
          </table:table-cell>
          <table:table-cell office:string-value="0.5738" office:value-type="string">
            <text:p>0.5738</text:p>
          </table:table-cell>
          <table:table-cell office:string-value="0.5810" office:value-type="string">
            <text:p>0.5810</text:p>
          </table:table-cell>
          <table:table-cell office:string-value="95.8192" office:value-type="string">
            <text:p>95.8192</text:p>
          </table:table-cell>
          <table:table-cell office:string-value="2.3742" office:value-type="string">
            <text:p>2.3742</text:p>
          </table:table-cell>
          <table:table-cell office:string-value="0.1397" office:value-type="string">
            <text:p>0.1397</text:p>
          </table:table-cell>
          <table:table-cell office:string-value="0.0239" office:value-type="string">
            <text:p>0.0239</text:p>
          </table:table-cell>
          <table:table-cell office:string-value="0.0170" office:value-type="string">
            <text:p>0.0170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26" office:value-type="string">
            <text:p>0.0026</text:p>
          </table:table-cell>
          <table:table-cell office:string-value="0.0009" office:value-type="string">
            <text:p>0.0009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7.7270" office:value-type="string">
            <text:p>1337.7270</text:p>
          </table:table-cell>
          <table:table-cell office:string-value="-60.6487" office:value-type="string">
            <text:p>-60.648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19.8241" office:value-type="string">
            <text:p>1019.8241</text:p>
          </table:table-cell>
          <table:table-cell office:string-value="1.0633" office:value-type="string">
            <text:p>1.0633</text:p>
          </table:table-cell>
          <table:table-cell office:string-value="0.5742" office:value-type="string">
            <text:p>0.5742</text:p>
          </table:table-cell>
          <table:table-cell office:string-value="0.5815" office:value-type="string">
            <text:p>0.5815</text:p>
          </table:table-cell>
          <table:table-cell office:string-value="95.7969" office:value-type="string">
            <text:p>95.7969</text:p>
          </table:table-cell>
          <table:table-cell office:string-value="2.3433" office:value-type="string">
            <text:p>2.3433</text:p>
          </table:table-cell>
          <table:table-cell office:string-value="0.1595" office:value-type="string">
            <text:p>0.1595</text:p>
          </table:table-cell>
          <table:table-cell office:string-value="0.0244" office:value-type="string">
            <text:p>0.0244</text:p>
          </table:table-cell>
          <table:table-cell office:string-value="0.0192" office:value-type="string">
            <text:p>0.0192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3734" office:value-type="string">
            <text:p>1337.3734</text:p>
          </table:table-cell>
          <table:table-cell office:string-value="-37.2999" office:value-type="string">
            <text:p>-37.299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20.5324" office:value-type="string">
            <text:p>1020.5324</text:p>
          </table:table-cell>
          <table:table-cell office:string-value="0.9885" office:value-type="string">
            <text:p>0.9885</text:p>
          </table:table-cell>
          <table:table-cell office:string-value="0.8797" office:value-type="string">
            <text:p>0.8797</text:p>
          </table:table-cell>
          <table:table-cell office:string-value="0.5840" office:value-type="string">
            <text:p>0.5840</text:p>
          </table:table-cell>
          <table:table-cell office:string-value="95.1321" office:value-type="string">
            <text:p>95.1321</text:p>
          </table:table-cell>
          <table:table-cell office:string-value="2.7712" office:value-type="string">
            <text:p>2.7712</text:p>
          </table:table-cell>
          <table:table-cell office:string-value="0.1771" office:value-type="string">
            <text:p>0.1771</text:p>
          </table:table-cell>
          <table:table-cell office:string-value="0.0253" office:value-type="string">
            <text:p>0.0253</text:p>
          </table:table-cell>
          <table:table-cell office:string-value="0.0185" office:value-type="string">
            <text:p>0.0185</text:p>
          </table:table-cell>
          <table:table-cell office:string-value="0.0054" office:value-type="string">
            <text:p>0.0054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4820" office:value-type="string">
            <text:p>1335.4820</text:p>
          </table:table-cell>
          <table:table-cell office:string-value="-97.9277" office:value-type="string">
            <text:p>-97.927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0.8972" office:value-type="string">
            <text:p>1020.8972</text:p>
          </table:table-cell>
          <table:table-cell office:string-value="1.1356" office:value-type="string">
            <text:p>1.1356</text:p>
          </table:table-cell>
          <table:table-cell office:string-value="0.5634" office:value-type="string">
            <text:p>0.5634</text:p>
          </table:table-cell>
          <table:table-cell office:string-value="0.5834" office:value-type="string">
            <text:p>0.5834</text:p>
          </table:table-cell>
          <table:table-cell office:string-value="95.5068" office:value-type="string">
            <text:p>95.5068</text:p>
          </table:table-cell>
          <table:table-cell office:string-value="2.5613" office:value-type="string">
            <text:p>2.5613</text:p>
          </table:table-cell>
          <table:table-cell office:string-value="0.1629" office:value-type="string">
            <text:p>0.1629</text:p>
          </table:table-cell>
          <table:table-cell office:string-value="0.0310" office:value-type="string">
            <text:p>0.0310</text:p>
          </table:table-cell>
          <table:table-cell office:string-value="0.0192" office:value-type="string">
            <text:p>0.0192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8994" office:value-type="string">
            <text:p>1336.8994</text:p>
          </table:table-cell>
          <table:table-cell office:string-value="-37.0084" office:value-type="string">
            <text:p>-37.008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8884" office:value-type="string">
            <text:p>1020.8884</text:p>
          </table:table-cell>
          <table:table-cell office:string-value="1.1366" office:value-type="string">
            <text:p>1.1366</text:p>
          </table:table-cell>
          <table:table-cell office:string-value="0.5623" office:value-type="string">
            <text:p>0.5623</text:p>
          </table:table-cell>
          <table:table-cell office:string-value="0.5834" office:value-type="string">
            <text:p>0.5834</text:p>
          </table:table-cell>
          <table:table-cell office:string-value="95.5083" office:value-type="string">
            <text:p>95.5083</text:p>
          </table:table-cell>
          <table:table-cell office:string-value="2.5599" office:value-type="string">
            <text:p>2.5599</text:p>
          </table:table-cell>
          <table:table-cell office:string-value="0.1630" office:value-type="string">
            <text:p>0.1630</text:p>
          </table:table-cell>
          <table:table-cell office:string-value="0.0310" office:value-type="string">
            <text:p>0.0310</text:p>
          </table:table-cell>
          <table:table-cell office:string-value="0.0192" office:value-type="string">
            <text:p>0.0192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8920" office:value-type="string">
            <text:p>1336.8920</text:p>
          </table:table-cell>
          <table:table-cell office:string-value="-37.0096" office:value-type="string">
            <text:p>-37.009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4.2568" office:value-type="string">
            <text:p>1024.2568</text:p>
          </table:table-cell>
          <table:table-cell office:string-value="1.0987" office:value-type="string">
            <text:p>1.0987</text:p>
          </table:table-cell>
          <table:table-cell office:string-value="0.3771" office:value-type="string">
            <text:p>0.3771</text:p>
          </table:table-cell>
          <table:table-cell office:string-value="0.5828" office:value-type="string">
            <text:p>0.5828</text:p>
          </table:table-cell>
          <table:table-cell office:string-value="95.6192" office:value-type="string">
            <text:p>95.6192</text:p>
          </table:table-cell>
          <table:table-cell office:string-value="2.6665" office:value-type="string">
            <text:p>2.6665</text:p>
          </table:table-cell>
          <table:table-cell office:string-value="0.1665" office:value-type="string">
            <text:p>0.1665</text:p>
          </table:table-cell>
          <table:table-cell office:string-value="0.0311" office:value-type="string">
            <text:p>0.0311</text:p>
          </table:table-cell>
          <table:table-cell office:string-value="0.0215" office:value-type="string">
            <text:p>0.0215</text:p>
          </table:table-cell>
          <table:table-cell office:string-value="0.0077" office:value-type="string">
            <text:p>0.0077</text:p>
          </table:table-cell>
          <table:table-cell office:string-value="0.0035" office:value-type="string">
            <text:p>0.0035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842" office:value-type="string">
            <text:p>1341.6842</text:p>
          </table:table-cell>
          <table:table-cell office:string-value="-39.2591" office:value-type="string">
            <text:p>-39.259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7836" office:value-type="string">
            <text:p>1022.7836</text:p>
          </table:table-cell>
          <table:table-cell office:string-value="1.0948" office:value-type="string">
            <text:p>1.0948</text:p>
          </table:table-cell>
          <table:table-cell office:string-value="0.3044" office:value-type="string">
            <text:p>0.3044</text:p>
          </table:table-cell>
          <table:table-cell office:string-value="0.5810" office:value-type="string">
            <text:p>0.5810</text:p>
          </table:table-cell>
          <table:table-cell office:string-value="95.9547" office:value-type="string">
            <text:p>95.9547</text:p>
          </table:table-cell>
          <table:table-cell office:string-value="2.4330" office:value-type="string">
            <text:p>2.4330</text:p>
          </table:table-cell>
          <table:table-cell office:string-value="0.1517" office:value-type="string">
            <text:p>0.1517</text:p>
          </table:table-cell>
          <table:table-cell office:string-value="0.0241" office:value-type="string">
            <text:p>0.0241</text:p>
          </table:table-cell>
          <table:table-cell office:string-value="0.0183" office:value-type="string">
            <text:p>0.0183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1.7956" office:value-type="string">
            <text:p>1341.7956</text:p>
          </table:table-cell>
          <table:table-cell office:string-value="-38.0480" office:value-type="string">
            <text:p>-38.0480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0.8847" office:value-type="string">
            <text:p>1020.8847</text:p>
          </table:table-cell>
          <table:table-cell office:string-value="1.0704" office:value-type="string">
            <text:p>1.0704</text:p>
          </table:table-cell>
          <table:table-cell office:string-value="0.5995" office:value-type="string">
            <text:p>0.5995</text:p>
          </table:table-cell>
          <table:table-cell office:string-value="0.5826" office:value-type="string">
            <text:p>0.5826</text:p>
          </table:table-cell>
          <table:table-cell office:string-value="95.5777" office:value-type="string">
            <text:p>95.5777</text:p>
          </table:table-cell>
          <table:table-cell office:string-value="2.5342" office:value-type="string">
            <text:p>2.5342</text:p>
          </table:table-cell>
          <table:table-cell office:string-value="0.1557" office:value-type="string">
            <text:p>0.1557</text:p>
          </table:table-cell>
          <table:table-cell office:string-value="0.0244" office:value-type="string">
            <text:p>0.0244</text:p>
          </table:table-cell>
          <table:table-cell office:string-value="0.0186" office:value-type="string">
            <text:p>0.0186</text:p>
          </table:table-cell>
          <table:table-cell office:string-value="0.0069" office:value-type="string">
            <text:p>0.0069</text:p>
          </table:table-cell>
          <table:table-cell office:string-value="0.0035" office:value-type="string">
            <text:p>0.0035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5607" office:value-type="string">
            <text:p>1337.5607</text:p>
          </table:table-cell>
          <table:table-cell office:string-value="-36.9077" office:value-type="string">
            <text:p>-36.907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0.3359" office:value-type="string">
            <text:p>1010.3359</text:p>
          </table:table-cell>
          <table:table-cell office:string-value="0.0381" office:value-type="string">
            <text:p>0.0381</text:p>
          </table:table-cell>
          <table:table-cell office:string-value="1.9878" office:value-type="string">
            <text:p>1.9878</text:p>
          </table:table-cell>
          <table:table-cell office:string-value="0.5739" office:value-type="string">
            <text:p>0.5739</text:p>
          </table:table-cell>
          <table:table-cell office:string-value="95.8468" office:value-type="string">
            <text:p>95.8468</text:p>
          </table:table-cell>
          <table:table-cell office:string-value="2.0935" office:value-type="string">
            <text:p>2.0935</text:p>
          </table:table-cell>
          <table:table-cell office:string-value="0.0317" office:value-type="string">
            <text:p>0.0317</text:p>
          </table:table-cell>
          <table:table-cell office:string-value="0.0011" office:value-type="string">
            <text:p>0.0011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3.6873" office:value-type="string">
            <text:p>1333.6873</text:p>
          </table:table-cell>
          <table:table-cell office:string-value="-109.3523" office:value-type="string">
            <text:p>-109.352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6.5702" office:value-type="string">
            <text:p>1026.5702</text:p>
          </table:table-cell>
          <table:table-cell office:string-value="0.8290" office:value-type="string">
            <text:p>0.8290</text:p>
          </table:table-cell>
          <table:table-cell office:string-value="0.5642" office:value-type="string">
            <text:p>0.5642</text:p>
          </table:table-cell>
          <table:table-cell office:string-value="0.5819" office:value-type="string">
            <text:p>0.5819</text:p>
          </table:table-cell>
          <table:table-cell office:string-value="95.4857" office:value-type="string">
            <text:p>95.4857</text:p>
          </table:table-cell>
          <table:table-cell office:string-value="2.8938" office:value-type="string">
            <text:p>2.8938</text:p>
          </table:table-cell>
          <table:table-cell office:string-value="0.1668" office:value-type="string">
            <text:p>0.1668</text:p>
          </table:table-cell>
          <table:table-cell office:string-value="0.0236" office:value-type="string">
            <text:p>0.0236</text:p>
          </table:table-cell>
          <table:table-cell office:string-value="0.0183" office:value-type="string">
            <text:p>0.0183</text:p>
          </table:table-cell>
          <table:table-cell office:string-value="0.0065" office:value-type="string">
            <text:p>0.0065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5.7515" office:value-type="string">
            <text:p>1345.7515</text:p>
          </table:table-cell>
          <table:table-cell office:string-value="-39.1213" office:value-type="string">
            <text:p>-39.121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19.2828" office:value-type="string">
            <text:p>1019.2828</text:p>
          </table:table-cell>
          <table:table-cell office:string-value="1.0604" office:value-type="string">
            <text:p>1.0604</text:p>
          </table:table-cell>
          <table:table-cell office:string-value="0.6171" office:value-type="string">
            <text:p>0.6171</text:p>
          </table:table-cell>
          <table:table-cell office:string-value="0.5816" office:value-type="string">
            <text:p>0.5816</text:p>
          </table:table-cell>
          <table:table-cell office:string-value="95.7559" office:value-type="string">
            <text:p>95.7559</text:p>
          </table:table-cell>
          <table:table-cell office:string-value="2.3609" office:value-type="string">
            <text:p>2.3609</text:p>
          </table:table-cell>
          <table:table-cell office:string-value="0.1442" office:value-type="string">
            <text:p>0.1442</text:p>
          </table:table-cell>
          <table:table-cell office:string-value="0.0229" office:value-type="string">
            <text:p>0.0229</text:p>
          </table:table-cell>
          <table:table-cell office:string-value="0.0171" office:value-type="string">
            <text:p>0.0171</text:p>
          </table:table-cell>
          <table:table-cell office:string-value="0.0081" office:value-type="string">
            <text:p>0.0081</text:p>
          </table:table-cell>
          <table:table-cell office:string-value="0.0040" office:value-type="string">
            <text:p>0.0040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6087" office:value-type="string">
            <text:p>1336.6087</text:p>
          </table:table-cell>
          <table:table-cell office:string-value="-36.4477" office:value-type="string">
            <text:p>-36.447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19.5718" office:value-type="string">
            <text:p>1019.5718</text:p>
          </table:table-cell>
          <table:table-cell office:string-value="1.0529" office:value-type="string">
            <text:p>1.0529</text:p>
          </table:table-cell>
          <table:table-cell office:string-value="0.6304" office:value-type="string">
            <text:p>0.6304</text:p>
          </table:table-cell>
          <table:table-cell office:string-value="0.5818" office:value-type="string">
            <text:p>0.5818</text:p>
          </table:table-cell>
          <table:table-cell office:string-value="95.7085" office:value-type="string">
            <text:p>95.7085</text:p>
          </table:table-cell>
          <table:table-cell office:string-value="2.4012" office:value-type="string">
            <text:p>2.4012</text:p>
          </table:table-cell>
          <table:table-cell office:string-value="0.1448" office:value-type="string">
            <text:p>0.1448</text:p>
          </table:table-cell>
          <table:table-cell office:string-value="0.0227" office:value-type="string">
            <text:p>0.0227</text:p>
          </table:table-cell>
          <table:table-cell office:string-value="0.0173" office:value-type="string">
            <text:p>0.0173</text:p>
          </table:table-cell>
          <table:table-cell office:string-value="0.0079" office:value-type="string">
            <text:p>0.0079</text:p>
          </table:table-cell>
          <table:table-cell office:string-value="0.0042" office:value-type="string">
            <text:p>0.0042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7538" office:value-type="string">
            <text:p>1336.7538</text:p>
          </table:table-cell>
          <table:table-cell office:string-value="-34.9264" office:value-type="string">
            <text:p>-34.926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8.8519" office:value-type="string">
            <text:p>1028.8519</text:p>
          </table:table-cell>
          <table:table-cell office:string-value="1.1423" office:value-type="string">
            <text:p>1.1423</text:p>
          </table:table-cell>
          <table:table-cell office:string-value="0.2702" office:value-type="string">
            <text:p>0.2702</text:p>
          </table:table-cell>
          <table:table-cell office:string-value="0.5853" office:value-type="string">
            <text:p>0.5853</text:p>
          </table:table-cell>
          <table:table-cell office:string-value="95.2585" office:value-type="string">
            <text:p>95.2585</text:p>
          </table:table-cell>
          <table:table-cell office:string-value="3.0244" office:value-type="string">
            <text:p>3.0244</text:p>
          </table:table-cell>
          <table:table-cell office:string-value="0.2131" office:value-type="string">
            <text:p>0.2131</text:p>
          </table:table-cell>
          <table:table-cell office:string-value="0.0391" office:value-type="string">
            <text:p>0.0391</text:p>
          </table:table-cell>
          <table:table-cell office:string-value="0.0263" office:value-type="string">
            <text:p>0.0263</text:p>
          </table:table-cell>
          <table:table-cell office:string-value="0.0109" office:value-type="string">
            <text:p>0.0109</text:p>
          </table:table-cell>
          <table:table-cell office:string-value="0.0049" office:value-type="string">
            <text:p>0.0049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4.8395" office:value-type="string">
            <text:p>1344.8395</text:p>
          </table:table-cell>
          <table:table-cell office:string-value="-33.3839" office:value-type="string">
            <text:p>-33.383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3.2046" office:value-type="string">
            <text:p>1033.2046</text:p>
          </table:table-cell>
          <table:table-cell office:string-value="0.9015" office:value-type="string">
            <text:p>0.9015</text:p>
          </table:table-cell>
          <table:table-cell office:string-value="0.3020" office:value-type="string">
            <text:p>0.3020</text:p>
          </table:table-cell>
          <table:table-cell office:string-value="0.5845" office:value-type="string">
            <text:p>0.5845</text:p>
          </table:table-cell>
          <table:table-cell office:string-value="95.1184" office:value-type="string">
            <text:p>95.1184</text:p>
          </table:table-cell>
          <table:table-cell office:string-value="3.3971" office:value-type="string">
            <text:p>3.3971</text:p>
          </table:table-cell>
          <table:table-cell office:string-value="0.2094" office:value-type="string">
            <text:p>0.2094</text:p>
          </table:table-cell>
          <table:table-cell office:string-value="0.0310" office:value-type="string">
            <text:p>0.0310</text:p>
          </table:table-cell>
          <table:table-cell office:string-value="0.0231" office:value-type="string">
            <text:p>0.0231</text:p>
          </table:table-cell>
          <table:table-cell office:string-value="0.0076" office:value-type="string">
            <text:p>0.0076</text:p>
          </table:table-cell>
          <table:table-cell office:string-value="0.0033" office:value-type="string">
            <text:p>0.0033</text:p>
          </table:table-cell>
          <table:table-cell office:string-value="0.0066" office:value-type="string">
            <text:p>0.006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1.4352" office:value-type="string">
            <text:p>1351.4352</text:p>
          </table:table-cell>
          <table:table-cell office:string-value="-43.0405" office:value-type="string">
            <text:p>-43.040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4.0630" office:value-type="string">
            <text:p>1024.0630</text:p>
          </table:table-cell>
          <table:table-cell office:string-value="0.8658" office:value-type="string">
            <text:p>0.8658</text:p>
          </table:table-cell>
          <table:table-cell office:string-value="0.5986" office:value-type="string">
            <text:p>0.5986</text:p>
          </table:table-cell>
          <table:table-cell office:string-value="0.5809" office:value-type="string">
            <text:p>0.5809</text:p>
          </table:table-cell>
          <table:table-cell office:string-value="95.6401" office:value-type="string">
            <text:p>95.6401</text:p>
          </table:table-cell>
          <table:table-cell office:string-value="2.6810" office:value-type="string">
            <text:p>2.6810</text:p>
          </table:table-cell>
          <table:table-cell office:string-value="0.1488" office:value-type="string">
            <text:p>0.1488</text:p>
          </table:table-cell>
          <table:table-cell office:string-value="0.0237" office:value-type="string">
            <text:p>0.0237</text:p>
          </table:table-cell>
          <table:table-cell office:string-value="0.0199" office:value-type="string">
            <text:p>0.0199</text:p>
          </table:table-cell>
          <table:table-cell office:string-value="0.0076" office:value-type="string">
            <text:p>0.0076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8845" office:value-type="string">
            <text:p>1342.8845</text:p>
          </table:table-cell>
          <table:table-cell office:string-value="-98.8718" office:value-type="string">
            <text:p>-98.871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20.3876" office:value-type="string">
            <text:p>1020.3876</text:p>
          </table:table-cell>
          <table:table-cell office:string-value="1.0870" office:value-type="string">
            <text:p>1.0870</text:p>
          </table:table-cell>
          <table:table-cell office:string-value="0.5687" office:value-type="string">
            <text:p>0.5687</text:p>
          </table:table-cell>
          <table:table-cell office:string-value="0.5822" office:value-type="string">
            <text:p>0.5822</text:p>
          </table:table-cell>
          <table:table-cell office:string-value="95.6898" office:value-type="string">
            <text:p>95.6898</text:p>
          </table:table-cell>
          <table:table-cell office:string-value="2.4369" office:value-type="string">
            <text:p>2.4369</text:p>
          </table:table-cell>
          <table:table-cell office:string-value="0.1510" office:value-type="string">
            <text:p>0.1510</text:p>
          </table:table-cell>
          <table:table-cell office:string-value="0.0246" office:value-type="string">
            <text:p>0.0246</text:p>
          </table:table-cell>
          <table:table-cell office:string-value="0.0190" office:value-type="string">
            <text:p>0.0190</text:p>
          </table:table-cell>
          <table:table-cell office:string-value="0.0074" office:value-type="string">
            <text:p>0.0074</text:p>
          </table:table-cell>
          <table:table-cell office:string-value="0.0033" office:value-type="string">
            <text:p>0.0033</text:p>
          </table:table-cell>
          <table:table-cell office:string-value="0.0124" office:value-type="string">
            <text:p>0.0124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7.3268" office:value-type="string">
            <text:p>1337.3268</text:p>
          </table:table-cell>
          <table:table-cell office:string-value="-30.5875" office:value-type="string">
            <text:p>-30.587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11.0387" office:value-type="string">
            <text:p>1011.0387</text:p>
          </table:table-cell>
          <table:table-cell office:string-value="0.8179" office:value-type="string">
            <text:p>0.8179</text:p>
          </table:table-cell>
          <table:table-cell office:string-value="0.9778" office:value-type="string">
            <text:p>0.9778</text:p>
          </table:table-cell>
          <table:table-cell office:string-value="0.5762" office:value-type="string">
            <text:p>0.5762</text:p>
          </table:table-cell>
          <table:table-cell office:string-value="96.3958" office:value-type="string">
            <text:p>96.3958</text:p>
          </table:table-cell>
          <table:table-cell office:string-value="1.7156" office:value-type="string">
            <text:p>1.7156</text:p>
          </table:table-cell>
          <table:table-cell office:string-value="0.0648" office:value-type="string">
            <text:p>0.0648</text:p>
          </table:table-cell>
          <table:table-cell office:string-value="0.0113" office:value-type="string">
            <text:p>0.0113</text:p>
          </table:table-cell>
          <table:table-cell office:string-value="0.0077" office:value-type="string">
            <text:p>0.0077</text:p>
          </table:table-cell>
          <table:table-cell office:string-value="0.0032" office:value-type="string">
            <text:p>0.0032</text:p>
          </table:table-cell>
          <table:table-cell office:string-value="0.0002" office:value-type="string">
            <text:p>0.0002</text:p>
          </table:table-cell>
          <table:table-cell office:string-value="0.0056" office:value-type="string">
            <text:p>0.0056</text:p>
          </table:table-cell>
          <table:table-cell office:string-value="0.0020" office:value-type="string">
            <text:p>0.0020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1.9127" office:value-type="string">
            <text:p>1331.9127</text:p>
          </table:table-cell>
          <table:table-cell office:string-value="-48.6654" office:value-type="string">
            <text:p>-48.665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0.1976" office:value-type="string">
            <text:p>1020.1976</text:p>
          </table:table-cell>
          <table:table-cell office:string-value="1.0893" office:value-type="string">
            <text:p>1.0893</text:p>
          </table:table-cell>
          <table:table-cell office:string-value="0.5917" office:value-type="string">
            <text:p>0.5917</text:p>
          </table:table-cell>
          <table:table-cell office:string-value="0.5823" office:value-type="string">
            <text:p>0.5823</text:p>
          </table:table-cell>
          <table:table-cell office:string-value="95.6594" office:value-type="string">
            <text:p>95.6594</text:p>
          </table:table-cell>
          <table:table-cell office:string-value="2.4380" office:value-type="string">
            <text:p>2.4380</text:p>
          </table:table-cell>
          <table:table-cell office:string-value="0.1535" office:value-type="string">
            <text:p>0.1535</text:p>
          </table:table-cell>
          <table:table-cell office:string-value="0.0270" office:value-type="string">
            <text:p>0.0270</text:p>
          </table:table-cell>
          <table:table-cell office:string-value="0.0186" office:value-type="string">
            <text:p>0.0186</text:p>
          </table:table-cell>
          <table:table-cell office:string-value="0.0071" office:value-type="string">
            <text:p>0.0071</text:p>
          </table:table-cell>
          <table:table-cell office:string-value="0.0035" office:value-type="string">
            <text:p>0.0035</text:p>
          </table:table-cell>
          <table:table-cell office:string-value="0.0117" office:value-type="string">
            <text:p>0.0117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8941" office:value-type="string">
            <text:p>1336.8941</text:p>
          </table:table-cell>
          <table:table-cell office:string-value="-31.7298" office:value-type="string">
            <text:p>-31.729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5526" office:value-type="string">
            <text:p>1019.5526</text:p>
          </table:table-cell>
          <table:table-cell office:string-value="1.1306" office:value-type="string">
            <text:p>1.1306</text:p>
          </table:table-cell>
          <table:table-cell office:string-value="0.5687" office:value-type="string">
            <text:p>0.5687</text:p>
          </table:table-cell>
          <table:table-cell office:string-value="0.5823" office:value-type="string">
            <text:p>0.5823</text:p>
          </table:table-cell>
          <table:table-cell office:string-value="95.6922" office:value-type="string">
            <text:p>95.6922</text:p>
          </table:table-cell>
          <table:table-cell office:string-value="2.3940" office:value-type="string">
            <text:p>2.3940</text:p>
          </table:table-cell>
          <table:table-cell office:string-value="0.1466" office:value-type="string">
            <text:p>0.1466</text:p>
          </table:table-cell>
          <table:table-cell office:string-value="0.0262" office:value-type="string">
            <text:p>0.0262</text:p>
          </table:table-cell>
          <table:table-cell office:string-value="0.0196" office:value-type="string">
            <text:p>0.0196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0366" office:value-type="string">
            <text:p>1336.0366</text:p>
          </table:table-cell>
          <table:table-cell office:string-value="-33.2978" office:value-type="string">
            <text:p>-33.297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1.3845" office:value-type="string">
            <text:p>1011.3845</text:p>
          </table:table-cell>
          <table:table-cell office:string-value="1.2400" office:value-type="string">
            <text:p>1.2400</text:p>
          </table:table-cell>
          <table:table-cell office:string-value="0.7380" office:value-type="string">
            <text:p>0.7380</text:p>
          </table:table-cell>
          <table:table-cell office:string-value="0.5808" office:value-type="string">
            <text:p>0.5808</text:p>
          </table:table-cell>
          <table:table-cell office:string-value="96.1070" office:value-type="string">
            <text:p>96.1070</text:p>
          </table:table-cell>
          <table:table-cell office:string-value="1.7064" office:value-type="string">
            <text:p>1.7064</text:p>
          </table:table-cell>
          <table:table-cell office:string-value="0.1349" office:value-type="string">
            <text:p>0.1349</text:p>
          </table:table-cell>
          <table:table-cell office:string-value="0.0333" office:value-type="string">
            <text:p>0.0333</text:p>
          </table:table-cell>
          <table:table-cell office:string-value="0.0082" office:value-type="string">
            <text:p>0.0082</text:p>
          </table:table-cell>
          <table:table-cell office:string-value="0.0189" office:value-type="string">
            <text:p>0.0189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7.2400" office:value-type="string">
            <text:p>1327.2400</text:p>
          </table:table-cell>
          <table:table-cell office:string-value="-35.0846" office:value-type="string">
            <text:p>-35.084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18.7676" office:value-type="string">
            <text:p>1018.7676</text:p>
          </table:table-cell>
          <table:table-cell office:string-value="1.0985" office:value-type="string">
            <text:p>1.0985</text:p>
          </table:table-cell>
          <table:table-cell office:string-value="0.6932" office:value-type="string">
            <text:p>0.6932</text:p>
          </table:table-cell>
          <table:table-cell office:string-value="0.5827" office:value-type="string">
            <text:p>0.5827</text:p>
          </table:table-cell>
          <table:table-cell office:string-value="95.5336" office:value-type="string">
            <text:p>95.5336</text:p>
          </table:table-cell>
          <table:table-cell office:string-value="2.4769" office:value-type="string">
            <text:p>2.4769</text:p>
          </table:table-cell>
          <table:table-cell office:string-value="0.1418" office:value-type="string">
            <text:p>0.1418</text:p>
          </table:table-cell>
          <table:table-cell office:string-value="0.0229" office:value-type="string">
            <text:p>0.0229</text:p>
          </table:table-cell>
          <table:table-cell office:string-value="0.0168" office:value-type="string">
            <text:p>0.0168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6836" office:value-type="string">
            <text:p>1334.6836</text:p>
          </table:table-cell>
          <table:table-cell office:string-value="-59.4904" office:value-type="string">
            <text:p>-59.490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19.6525" office:value-type="string">
            <text:p>1019.6525</text:p>
          </table:table-cell>
          <table:table-cell office:string-value="1.0670" office:value-type="string">
            <text:p>1.0670</text:p>
          </table:table-cell>
          <table:table-cell office:string-value="0.6663" office:value-type="string">
            <text:p>0.6663</text:p>
          </table:table-cell>
          <table:table-cell office:string-value="0.5824" office:value-type="string">
            <text:p>0.5824</text:p>
          </table:table-cell>
          <table:table-cell office:string-value="95.5585" office:value-type="string">
            <text:p>95.5585</text:p>
          </table:table-cell>
          <table:table-cell office:string-value="2.5065" office:value-type="string">
            <text:p>2.5065</text:p>
          </table:table-cell>
          <table:table-cell office:string-value="0.1452" office:value-type="string">
            <text:p>0.1452</text:p>
          </table:table-cell>
          <table:table-cell office:string-value="0.0227" office:value-type="string">
            <text:p>0.0227</text:p>
          </table:table-cell>
          <table:table-cell office:string-value="0.0170" office:value-type="string">
            <text:p>0.0170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1058" office:value-type="string">
            <text:p>1336.1058</text:p>
          </table:table-cell>
          <table:table-cell office:string-value="-58.8285" office:value-type="string">
            <text:p>-58.828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09.6596" office:value-type="string">
            <text:p>1009.6596</text:p>
          </table:table-cell>
          <table:table-cell office:string-value="1.4937" office:value-type="string">
            <text:p>1.4937</text:p>
          </table:table-cell>
          <table:table-cell office:string-value="0.3630" office:value-type="string">
            <text:p>0.3630</text:p>
          </table:table-cell>
          <table:table-cell office:string-value="0.5798" office:value-type="string">
            <text:p>0.5798</text:p>
          </table:table-cell>
          <table:table-cell office:string-value="96.5740" office:value-type="string">
            <text:p>96.5740</text:p>
          </table:table-cell>
          <table:table-cell office:string-value="1.3700" office:value-type="string">
            <text:p>1.3700</text:p>
          </table:table-cell>
          <table:table-cell office:string-value="0.1382" office:value-type="string">
            <text:p>0.1382</text:p>
          </table:table-cell>
          <table:table-cell office:string-value="0.0320" office:value-type="string">
            <text:p>0.0320</text:p>
          </table:table-cell>
          <table:table-cell office:string-value="0.0156" office:value-type="string">
            <text:p>0.0156</text:p>
          </table:table-cell>
          <table:table-cell office:string-value="0.0072" office:value-type="string">
            <text:p>0.0072</text:p>
          </table:table-cell>
          <table:table-cell office:string-value="0.0000" office:value-type="string">
            <text:p>0.0000</text:p>
          </table:table-cell>
          <table:table-cell office:string-value="0.0061" office:value-type="string">
            <text:p>0.0061</text:p>
          </table:table-cell>
          <table:table-cell office:string-value="0.0022" office:value-type="string">
            <text:p>0.0022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26.0713" office:value-type="string">
            <text:p>1326.0713</text:p>
          </table:table-cell>
          <table:table-cell office:string-value="-45.8127" office:value-type="string">
            <text:p>-45.812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20.7238" office:value-type="string">
            <text:p>1020.7238</text:p>
          </table:table-cell>
          <table:table-cell office:string-value="1.0945" office:value-type="string">
            <text:p>1.0945</text:p>
          </table:table-cell>
          <table:table-cell office:string-value="0.5656" office:value-type="string">
            <text:p>0.5656</text:p>
          </table:table-cell>
          <table:table-cell office:string-value="0.5825" office:value-type="string">
            <text:p>0.5825</text:p>
          </table:table-cell>
          <table:table-cell office:string-value="95.6355" office:value-type="string">
            <text:p>95.6355</text:p>
          </table:table-cell>
          <table:table-cell office:string-value="2.4838" office:value-type="string">
            <text:p>2.4838</text:p>
          </table:table-cell>
          <table:table-cell office:string-value="0.1534" office:value-type="string">
            <text:p>0.1534</text:p>
          </table:table-cell>
          <table:table-cell office:string-value="0.0265" office:value-type="string">
            <text:p>0.0265</text:p>
          </table:table-cell>
          <table:table-cell office:string-value="0.0191" office:value-type="string">
            <text:p>0.0191</text:p>
          </table:table-cell>
          <table:table-cell office:string-value="0.0073" office:value-type="string">
            <text:p>0.0073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4216" office:value-type="string">
            <text:p>1337.4216</text:p>
          </table:table-cell>
          <table:table-cell office:string-value="-33.8449" office:value-type="string">
            <text:p>-33.844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19.9207" office:value-type="string">
            <text:p>1019.9207</text:p>
          </table:table-cell>
          <table:table-cell office:string-value="1.0803" office:value-type="string">
            <text:p>1.0803</text:p>
          </table:table-cell>
          <table:table-cell office:string-value="0.5244" office:value-type="string">
            <text:p>0.5244</text:p>
          </table:table-cell>
          <table:table-cell office:string-value="0.5813" office:value-type="string">
            <text:p>0.5813</text:p>
          </table:table-cell>
          <table:table-cell office:string-value="95.8511" office:value-type="string">
            <text:p>95.8511</text:p>
          </table:table-cell>
          <table:table-cell office:string-value="2.3362" office:value-type="string">
            <text:p>2.3362</text:p>
          </table:table-cell>
          <table:table-cell office:string-value="0.1433" office:value-type="string">
            <text:p>0.1433</text:p>
          </table:table-cell>
          <table:table-cell office:string-value="0.0255" office:value-type="string">
            <text:p>0.0255</text:p>
          </table:table-cell>
          <table:table-cell office:string-value="0.0188" office:value-type="string">
            <text:p>0.0188</text:p>
          </table:table-cell>
          <table:table-cell office:string-value="0.0069" office:value-type="string">
            <text:p>0.0069</text:p>
          </table:table-cell>
          <table:table-cell office:string-value="0.0036" office:value-type="string">
            <text:p>0.003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7240" office:value-type="string">
            <text:p>1337.7240</text:p>
          </table:table-cell>
          <table:table-cell office:string-value="-35.3005" office:value-type="string">
            <text:p>-35.3005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1.8429" office:value-type="string">
            <text:p>1021.8429</text:p>
          </table:table-cell>
          <table:table-cell office:string-value="0.9462" office:value-type="string">
            <text:p>0.9462</text:p>
          </table:table-cell>
          <table:table-cell office:string-value="0.5964" office:value-type="string">
            <text:p>0.5964</text:p>
          </table:table-cell>
          <table:table-cell office:string-value="0.5811" office:value-type="string">
            <text:p>0.5811</text:p>
          </table:table-cell>
          <table:table-cell office:string-value="95.7140" office:value-type="string">
            <text:p>95.7140</text:p>
          </table:table-cell>
          <table:table-cell office:string-value="2.5495" office:value-type="string">
            <text:p>2.5495</text:p>
          </table:table-cell>
          <table:table-cell office:string-value="0.1398" office:value-type="string">
            <text:p>0.1398</text:p>
          </table:table-cell>
          <table:table-cell office:string-value="0.0216" office:value-type="string">
            <text:p>0.0216</text:p>
          </table:table-cell>
          <table:table-cell office:string-value="0.0154" office:value-type="string">
            <text:p>0.0154</text:p>
          </table:table-cell>
          <table:table-cell office:string-value="0.0058" office:value-type="string">
            <text:p>0.0058</text:p>
          </table:table-cell>
          <table:table-cell office:string-value="0.0030" office:value-type="string">
            <text:p>0.003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4506" office:value-type="string">
            <text:p>1340.4506</text:p>
          </table:table-cell>
          <table:table-cell office:string-value="-39.5346" office:value-type="string">
            <text:p>-39.5346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1.5126" office:value-type="string">
            <text:p>1021.5126</text:p>
          </table:table-cell>
          <table:table-cell office:string-value="1.0919" office:value-type="string">
            <text:p>1.0919</text:p>
          </table:table-cell>
          <table:table-cell office:string-value="0.4762" office:value-type="string">
            <text:p>0.4762</text:p>
          </table:table-cell>
          <table:table-cell office:string-value="0.5820" office:value-type="string">
            <text:p>0.5820</text:p>
          </table:table-cell>
          <table:table-cell office:string-value="95.6965" office:value-type="string">
            <text:p>95.6965</text:p>
          </table:table-cell>
          <table:table-cell office:string-value="2.5341" office:value-type="string">
            <text:p>2.5341</text:p>
          </table:table-cell>
          <table:table-cell office:string-value="0.1458" office:value-type="string">
            <text:p>0.1458</text:p>
          </table:table-cell>
          <table:table-cell office:string-value="0.0238" office:value-type="string">
            <text:p>0.0238</text:p>
          </table:table-cell>
          <table:table-cell office:string-value="0.0182" office:value-type="string">
            <text:p>0.0182</text:p>
          </table:table-cell>
          <table:table-cell office:string-value="0.0072" office:value-type="string">
            <text:p>0.0072</text:p>
          </table:table-cell>
          <table:table-cell office:string-value="0.0033" office:value-type="string">
            <text:p>0.0033</text:p>
          </table:table-cell>
          <table:table-cell office:string-value="0.0030" office:value-type="string">
            <text:p>0.0030</text:p>
          </table:table-cell>
          <table:table-cell office:string-value="0.0011" office:value-type="string">
            <text:p>0.0011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9.0120" office:value-type="string">
            <text:p>1339.0120</text:p>
          </table:table-cell>
          <table:table-cell office:string-value="-57.9484" office:value-type="string">
            <text:p>-57.9484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0.5399" office:value-type="string">
            <text:p>1020.5399</text:p>
          </table:table-cell>
          <table:table-cell office:string-value="1.0219" office:value-type="string">
            <text:p>1.0219</text:p>
          </table:table-cell>
          <table:table-cell office:string-value="0.5538" office:value-type="string">
            <text:p>0.5538</text:p>
          </table:table-cell>
          <table:table-cell office:string-value="0.5811" office:value-type="string">
            <text:p>0.5811</text:p>
          </table:table-cell>
          <table:table-cell office:string-value="95.8137" office:value-type="string">
            <text:p>95.8137</text:p>
          </table:table-cell>
          <table:table-cell office:string-value="2.4116" office:value-type="string">
            <text:p>2.4116</text:p>
          </table:table-cell>
          <table:table-cell office:string-value="0.1428" office:value-type="string">
            <text:p>0.1428</text:p>
          </table:table-cell>
          <table:table-cell office:string-value="0.0225" office:value-type="string">
            <text:p>0.0225</text:p>
          </table:table-cell>
          <table:table-cell office:string-value="0.0175" office:value-type="string">
            <text:p>0.0175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091" office:value-type="string">
            <text:p>1338.8091</text:p>
          </table:table-cell>
          <table:table-cell office:string-value="-40.1773" office:value-type="string">
            <text:p>-40.177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5153" office:value-type="string">
            <text:p>1016.5153</text:p>
          </table:table-cell>
          <table:table-cell office:string-value="0.9811" office:value-type="string">
            <text:p>0.9811</text:p>
          </table:table-cell>
          <table:table-cell office:string-value="0.6484" office:value-type="string">
            <text:p>0.6484</text:p>
          </table:table-cell>
          <table:table-cell office:string-value="0.5789" office:value-type="string">
            <text:p>0.5789</text:p>
          </table:table-cell>
          <table:table-cell office:string-value="96.2379" office:value-type="string">
            <text:p>96.2379</text:p>
          </table:table-cell>
          <table:table-cell office:string-value="1.9287" office:value-type="string">
            <text:p>1.9287</text:p>
          </table:table-cell>
          <table:table-cell office:string-value="0.1358" office:value-type="string">
            <text:p>0.1358</text:p>
          </table:table-cell>
          <table:table-cell office:string-value="0.0249" office:value-type="string">
            <text:p>0.0249</text:p>
          </table:table-cell>
          <table:table-cell office:string-value="0.0194" office:value-type="string">
            <text:p>0.0194</text:p>
          </table:table-cell>
          <table:table-cell office:string-value="0.0076" office:value-type="string">
            <text:p>0.0076</text:p>
          </table:table-cell>
          <table:table-cell office:string-value="0.0041" office:value-type="string">
            <text:p>0.0041</text:p>
          </table:table-cell>
          <table:table-cell office:string-value="0.0121" office:value-type="string">
            <text:p>0.0121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0921" office:value-type="string">
            <text:p>1336.0921</text:p>
          </table:table-cell>
          <table:table-cell office:string-value="-31.2719" office:value-type="string">
            <text:p>-31.2719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5812" office:value-type="string">
            <text:p>1011.5812</text:p>
          </table:table-cell>
          <table:table-cell office:string-value="1.2196" office:value-type="string">
            <text:p>1.2196</text:p>
          </table:table-cell>
          <table:table-cell office:string-value="0.6621" office:value-type="string">
            <text:p>0.6621</text:p>
          </table:table-cell>
          <table:table-cell office:string-value="0.5797" office:value-type="string">
            <text:p>0.5797</text:p>
          </table:table-cell>
          <table:table-cell office:string-value="96.2763" office:value-type="string">
            <text:p>96.2763</text:p>
          </table:table-cell>
          <table:table-cell office:string-value="1.6526" office:value-type="string">
            <text:p>1.6526</text:p>
          </table:table-cell>
          <table:table-cell office:string-value="0.1237" office:value-type="string">
            <text:p>0.1237</text:p>
          </table:table-cell>
          <table:table-cell office:string-value="0.0277" office:value-type="string">
            <text:p>0.0277</text:p>
          </table:table-cell>
          <table:table-cell office:string-value="0.0177" office:value-type="string">
            <text:p>0.0177</text:p>
          </table:table-cell>
          <table:table-cell office:string-value="0.0072" office:value-type="string">
            <text:p>0.0072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28.6098" office:value-type="string">
            <text:p>1328.6098</text:p>
          </table:table-cell>
          <table:table-cell office:string-value="-37.0048" office:value-type="string">
            <text:p>-37.0048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20.6714" office:value-type="string">
            <text:p>1020.6714</text:p>
          </table:table-cell>
          <table:table-cell office:string-value="1.0994" office:value-type="string">
            <text:p>1.0994</text:p>
          </table:table-cell>
          <table:table-cell office:string-value="0.5561" office:value-type="string">
            <text:p>0.5561</text:p>
          </table:table-cell>
          <table:table-cell office:string-value="0.5824" office:value-type="string">
            <text:p>0.5824</text:p>
          </table:table-cell>
          <table:table-cell office:string-value="95.6676" office:value-type="string">
            <text:p>95.6676</text:p>
          </table:table-cell>
          <table:table-cell office:string-value="2.4537" office:value-type="string">
            <text:p>2.4537</text:p>
          </table:table-cell>
          <table:table-cell office:string-value="0.1515" office:value-type="string">
            <text:p>0.1515</text:p>
          </table:table-cell>
          <table:table-cell office:string-value="0.0270" office:value-type="string">
            <text:p>0.0270</text:p>
          </table:table-cell>
          <table:table-cell office:string-value="0.0185" office:value-type="string">
            <text:p>0.0185</text:p>
          </table:table-cell>
          <table:table-cell office:string-value="0.0074" office:value-type="string">
            <text:p>0.0074</text:p>
          </table:table-cell>
          <table:table-cell office:string-value="0.0038" office:value-type="string">
            <text:p>0.0038</text:p>
          </table:table-cell>
          <table:table-cell office:string-value="0.0147" office:value-type="string">
            <text:p>0.0147</text:p>
          </table:table-cell>
          <table:table-cell office:string-value="0.0052" office:value-type="string">
            <text:p>0.0052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1337.4257" office:value-type="string">
            <text:p>1337.4257</text:p>
          </table:table-cell>
          <table:table-cell office:string-value="-26.5251" office:value-type="string">
            <text:p>-26.5251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19.9364" office:value-type="string">
            <text:p>1019.9364</text:p>
          </table:table-cell>
          <table:table-cell office:string-value="0.8142" office:value-type="string">
            <text:p>0.8142</text:p>
          </table:table-cell>
          <table:table-cell office:string-value="1.1502" office:value-type="string">
            <text:p>1.1502</text:p>
          </table:table-cell>
          <table:table-cell office:string-value="0.5836" office:value-type="string">
            <text:p>0.5836</text:p>
          </table:table-cell>
          <table:table-cell office:string-value="94.8696" office:value-type="string">
            <text:p>94.8696</text:p>
          </table:table-cell>
          <table:table-cell office:string-value="3.0167" office:value-type="string">
            <text:p>3.0167</text:p>
          </table:table-cell>
          <table:table-cell office:string-value="0.1332" office:value-type="string">
            <text:p>0.1332</text:p>
          </table:table-cell>
          <table:table-cell office:string-value="0.0078" office:value-type="string">
            <text:p>0.0078</text:p>
          </table:table-cell>
          <table:table-cell office:string-value="0.0081" office:value-type="string">
            <text:p>0.008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0637" office:value-type="string">
            <text:p>1335.0637</text:p>
          </table:table-cell>
          <table:table-cell office:string-value="-99.6077" office:value-type="string">
            <text:p>-99.6077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5.8795" office:value-type="string">
            <text:p>1015.8795</text:p>
          </table:table-cell>
          <table:table-cell office:string-value="1.1200" office:value-type="string">
            <text:p>1.1200</text:p>
          </table:table-cell>
          <table:table-cell office:string-value="0.7180" office:value-type="string">
            <text:p>0.7180</text:p>
          </table:table-cell>
          <table:table-cell office:string-value="0.5814" office:value-type="string">
            <text:p>0.5814</text:p>
          </table:table-cell>
          <table:table-cell office:string-value="95.7553" office:value-type="string">
            <text:p>95.7553</text:p>
          </table:table-cell>
          <table:table-cell office:string-value="2.2455" office:value-type="string">
            <text:p>2.2455</text:p>
          </table:table-cell>
          <table:table-cell office:string-value="0.1147" office:value-type="string">
            <text:p>0.1147</text:p>
          </table:table-cell>
          <table:table-cell office:string-value="0.0201" office:value-type="string">
            <text:p>0.0201</text:p>
          </table:table-cell>
          <table:table-cell office:string-value="0.0134" office:value-type="string">
            <text:p>0.0134</text:p>
          </table:table-cell>
          <table:table-cell office:string-value="0.0057" office:value-type="string">
            <text:p>0.0057</text:p>
          </table:table-cell>
          <table:table-cell office:string-value="0.0029" office:value-type="string">
            <text:p>0.0029</text:p>
          </table:table-cell>
          <table:table-cell office:string-value="0.0044" office:value-type="string">
            <text:p>0.0044</text:p>
          </table:table-cell>
          <table:table-cell office:string-value="0.0015" office:value-type="string">
            <text:p>0.0015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1332.2891" office:value-type="string">
            <text:p>1332.2891</text:p>
          </table:table-cell>
          <table:table-cell office:string-value="-51.9763" office:value-type="string">
            <text:p>-51.9763</text:p>
          </table:table-cell>
          <table:table-cell office:string-value="08/31/2026" office:value-type="string">
            <text:p>08/31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8.8336" office:value-type="string">
            <text:p>1008.8336</text:p>
          </table:table-cell>
          <table:table-cell office:string-value="1.3061" office:value-type="string">
            <text:p>1.3061</text:p>
          </table:table-cell>
          <table:table-cell office:string-value="0.2831" office:value-type="string">
            <text:p>0.2831</text:p>
          </table:table-cell>
          <table:table-cell office:string-value="0.5754" office:value-type="string">
            <text:p>0.5754</text:p>
          </table:table-cell>
          <table:table-cell office:string-value="97.2406" office:value-type="string">
            <text:p>97.2406</text:p>
          </table:table-cell>
          <table:table-cell office:string-value="1.0256" office:value-type="string">
            <text:p>1.0256</text:p>
          </table:table-cell>
          <table:table-cell office:string-value="0.0924" office:value-type="string">
            <text:p>0.0924</text:p>
          </table:table-cell>
          <table:table-cell office:string-value="0.0247" office:value-type="string">
            <text:p>0.0247</text:p>
          </table:table-cell>
          <table:table-cell office:string-value="0.0141" office:value-type="string">
            <text:p>0.0141</text:p>
          </table:table-cell>
          <table:table-cell office:string-value="0.0060" office:value-type="string">
            <text:p>0.0060</text:p>
          </table:table-cell>
          <table:table-cell office:string-value="0.0022" office:value-type="string">
            <text:p>0.0022</text:p>
          </table:table-cell>
          <table:table-cell office:string-value="0.0054" office:value-type="string">
            <text:p>0.0054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30.0434" office:value-type="string">
            <text:p>1330.0434</text:p>
          </table:table-cell>
          <table:table-cell office:string-value="-48.4512" office:value-type="string">
            <text:p>-48.4512</text:p>
          </table:table-cell>
          <table:table-cell office:string-value="08/31/2026" office:value-type="string">
            <text:p>08/31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4:36</meta:creation-date>
    <meta:editing-cycles>1</meta:editing-cycles>
    <dc:language>en</dc:language>
    <dc:creator>ZETHOU-WWEXT04P$</dc:creator>
    <dc:date>2026-08-31T13:54:36</dc:date>
    <meta:editing-duration>PT0.270S</meta:editing-duration>
  </office:meta>
</office:document-meta>
</file>