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31/2026" office:value-type="string">
            <text:p>08/31/2026</text:p>
          </table:table-cell>
          <table:table-cell office:string-value="1020.5399" office:value-type="string">
            <text:p>1020.5399</text:p>
          </table:table-cell>
          <table:table-cell office:string-value="1.0219" office:value-type="string">
            <text:p>1.0219</text:p>
          </table:table-cell>
          <table:table-cell office:string-value="0.5538" office:value-type="string">
            <text:p>0.5538</text:p>
          </table:table-cell>
          <table:table-cell office:string-value="0.5811" office:value-type="string">
            <text:p>0.5811</text:p>
          </table:table-cell>
          <table:table-cell office:string-value="95.8137" office:value-type="string">
            <text:p>95.8137</text:p>
          </table:table-cell>
          <table:table-cell office:string-value="2.4116" office:value-type="string">
            <text:p>2.4116</text:p>
          </table:table-cell>
          <table:table-cell office:string-value="0.1428" office:value-type="string">
            <text:p>0.1428</text:p>
          </table:table-cell>
          <table:table-cell office:string-value="0.0225" office:value-type="string">
            <text:p>0.0225</text:p>
          </table:table-cell>
          <table:table-cell office:string-value="0.0175" office:value-type="string">
            <text:p>0.0175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091" office:value-type="string">
            <text:p>1338.8091</text:p>
          </table:table-cell>
          <table:table-cell office:string-value="-40.1773" office:value-type="string">
            <text:p>-40.1773</text:p>
          </table:table-cell>
        </table:table-row>
        <table:table-row>
          <table:table-cell office:string-value="08/30/2026" office:value-type="string">
            <text:p>08/30/2026</text:p>
          </table:table-cell>
          <table:table-cell office:string-value="1020.9663" office:value-type="string">
            <text:p>1020.9663</text:p>
          </table:table-cell>
          <table:table-cell office:string-value="1.0809" office:value-type="string">
            <text:p>1.0809</text:p>
          </table:table-cell>
          <table:table-cell office:string-value="0.5289" office:value-type="string">
            <text:p>0.5289</text:p>
          </table:table-cell>
          <table:table-cell office:string-value="0.5820" office:value-type="string">
            <text:p>0.5820</text:p>
          </table:table-cell>
          <table:table-cell office:string-value="95.7006" office:value-type="string">
            <text:p>95.7006</text:p>
          </table:table-cell>
          <table:table-cell office:string-value="2.4771" office:value-type="string">
            <text:p>2.4771</text:p>
          </table:table-cell>
          <table:table-cell office:string-value="0.1505" office:value-type="string">
            <text:p>0.1505</text:p>
          </table:table-cell>
          <table:table-cell office:string-value="0.0247" office:value-type="string">
            <text:p>0.0247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624" office:value-type="string">
            <text:p>1338.2624</text:p>
          </table:table-cell>
          <table:table-cell office:string-value="-38.1821" office:value-type="string">
            <text:p>-38.1821</text:p>
          </table:table-cell>
        </table:table-row>
        <table:table-row>
          <table:table-cell office:string-value="08/29/2026" office:value-type="string">
            <text:p>08/29/2026</text:p>
          </table:table-cell>
          <table:table-cell office:string-value="1022.1722" office:value-type="string">
            <text:p>1022.1722</text:p>
          </table:table-cell>
          <table:table-cell office:string-value="1.0450" office:value-type="string">
            <text:p>1.0450</text:p>
          </table:table-cell>
          <table:table-cell office:string-value="0.5470" office:value-type="string">
            <text:p>0.5470</text:p>
          </table:table-cell>
          <table:table-cell office:string-value="0.5824" office:value-type="string">
            <text:p>0.5824</text:p>
          </table:table-cell>
          <table:table-cell office:string-value="95.5930" office:value-type="string">
            <text:p>95.5930</text:p>
          </table:table-cell>
          <table:table-cell office:string-value="2.5966" office:value-type="string">
            <text:p>2.5966</text:p>
          </table:table-cell>
          <table:table-cell office:string-value="0.1552" office:value-type="string">
            <text:p>0.1552</text:p>
          </table:table-cell>
          <table:table-cell office:string-value="0.0247" office:value-type="string">
            <text:p>0.0247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4061" office:value-type="string">
            <text:p>1339.4061</text:p>
          </table:table-cell>
          <table:table-cell office:string-value="-37.3836" office:value-type="string">
            <text:p>-37.3836</text:p>
          </table:table-cell>
        </table:table-row>
        <table:table-row>
          <table:table-cell office:string-value="08/28/2026" office:value-type="string">
            <text:p>08/28/2026</text:p>
          </table:table-cell>
          <table:table-cell office:string-value="1022.2496" office:value-type="string">
            <text:p>1022.2496</text:p>
          </table:table-cell>
          <table:table-cell office:string-value="1.0464" office:value-type="string">
            <text:p>1.0464</text:p>
          </table:table-cell>
          <table:table-cell office:string-value="0.5712" office:value-type="string">
            <text:p>0.5712</text:p>
          </table:table-cell>
          <table:table-cell office:string-value="0.5827" office:value-type="string">
            <text:p>0.5827</text:p>
          </table:table-cell>
          <table:table-cell office:string-value="95.5157" office:value-type="string">
            <text:p>95.5157</text:p>
          </table:table-cell>
          <table:table-cell office:string-value="2.6506" office:value-type="string">
            <text:p>2.6506</text:p>
          </table:table-cell>
          <table:table-cell office:string-value="0.1558" office:value-type="string">
            <text:p>0.1558</text:p>
          </table:table-cell>
          <table:table-cell office:string-value="0.0239" office:value-type="string">
            <text:p>0.0239</text:p>
          </table:table-cell>
          <table:table-cell office:string-value="0.0191" office:value-type="string">
            <text:p>0.0191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310" office:value-type="string">
            <text:p>1339.1310</text:p>
          </table:table-cell>
          <table:table-cell office:string-value="-39.3641" office:value-type="string">
            <text:p>-39.3641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1020.8501" office:value-type="string">
            <text:p>1020.8501</text:p>
          </table:table-cell>
          <table:table-cell office:string-value="1.0442" office:value-type="string">
            <text:p>1.0442</text:p>
          </table:table-cell>
          <table:table-cell office:string-value="0.5900" office:value-type="string">
            <text:p>0.5900</text:p>
          </table:table-cell>
          <table:table-cell office:string-value="0.5820" office:value-type="string">
            <text:p>0.5820</text:p>
          </table:table-cell>
          <table:table-cell office:string-value="95.6499" office:value-type="string">
            <text:p>95.6499</text:p>
          </table:table-cell>
          <table:table-cell office:string-value="2.5090" office:value-type="string">
            <text:p>2.5090</text:p>
          </table:table-cell>
          <table:table-cell office:string-value="0.1473" office:value-type="string">
            <text:p>0.1473</text:p>
          </table:table-cell>
          <table:table-cell office:string-value="0.0239" office:value-type="string">
            <text:p>0.0239</text:p>
          </table:table-cell>
          <table:table-cell office:string-value="0.0183" office:value-type="string">
            <text:p>0.0183</text:p>
          </table:table-cell>
          <table:table-cell office:string-value="0.0062" office:value-type="string">
            <text:p>0.0062</text:p>
          </table:table-cell>
          <table:table-cell office:string-value="0.0028" office:value-type="string">
            <text:p>0.0028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1317" office:value-type="string">
            <text:p>1338.1317</text:p>
          </table:table-cell>
          <table:table-cell office:string-value="-38.8573" office:value-type="string">
            <text:p>-38.8573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1020.5369" office:value-type="string">
            <text:p>1020.5369</text:p>
          </table:table-cell>
          <table:table-cell office:string-value="1.0578" office:value-type="string">
            <text:p>1.0578</text:p>
          </table:table-cell>
          <table:table-cell office:string-value="0.5681" office:value-type="string">
            <text:p>0.5681</text:p>
          </table:table-cell>
          <table:table-cell office:string-value="0.5818" office:value-type="string">
            <text:p>0.5818</text:p>
          </table:table-cell>
          <table:table-cell office:string-value="95.7079" office:value-type="string">
            <text:p>95.7079</text:p>
          </table:table-cell>
          <table:table-cell office:string-value="2.4609" office:value-type="string">
            <text:p>2.4609</text:p>
          </table:table-cell>
          <table:table-cell office:string-value="0.1459" office:value-type="string">
            <text:p>0.1459</text:p>
          </table:table-cell>
          <table:table-cell office:string-value="0.0237" office:value-type="string">
            <text:p>0.0237</text:p>
          </table:table-cell>
          <table:table-cell office:string-value="0.0182" office:value-type="string">
            <text:p>0.0182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9650" office:value-type="string">
            <text:p>1337.9650</text:p>
          </table:table-cell>
          <table:table-cell office:string-value="-39.1563" office:value-type="string">
            <text:p>-39.1563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1020.6591" office:value-type="string">
            <text:p>1020.6591</text:p>
          </table:table-cell>
          <table:table-cell office:string-value="1.0286" office:value-type="string">
            <text:p>1.0286</text:p>
          </table:table-cell>
          <table:table-cell office:string-value="0.5736" office:value-type="string">
            <text:p>0.5736</text:p>
          </table:table-cell>
          <table:table-cell office:string-value="0.5815" office:value-type="string">
            <text:p>0.5815</text:p>
          </table:table-cell>
          <table:table-cell office:string-value="95.7394" office:value-type="string">
            <text:p>95.7394</text:p>
          </table:table-cell>
          <table:table-cell office:string-value="2.4588" office:value-type="string">
            <text:p>2.4588</text:p>
          </table:table-cell>
          <table:table-cell office:string-value="0.1423" office:value-type="string">
            <text:p>0.1423</text:p>
          </table:table-cell>
          <table:table-cell office:string-value="0.0222" office:value-type="string">
            <text:p>0.0222</text:p>
          </table:table-cell>
          <table:table-cell office:string-value="0.0179" office:value-type="string">
            <text:p>0.0179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110" office:value-type="string">
            <text:p>1338.5110</text:p>
          </table:table-cell>
          <table:table-cell office:string-value="-39.0567" office:value-type="string">
            <text:p>-39.0567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1020.5575" office:value-type="string">
            <text:p>1020.5575</text:p>
          </table:table-cell>
          <table:table-cell office:string-value="1.0318" office:value-type="string">
            <text:p>1.0318</text:p>
          </table:table-cell>
          <table:table-cell office:string-value="0.5698" office:value-type="string">
            <text:p>0.5698</text:p>
          </table:table-cell>
          <table:table-cell office:string-value="0.5814" office:value-type="string">
            <text:p>0.5814</text:p>
          </table:table-cell>
          <table:table-cell office:string-value="95.7578" office:value-type="string">
            <text:p>95.7578</text:p>
          </table:table-cell>
          <table:table-cell office:string-value="2.4373" office:value-type="string">
            <text:p>2.4373</text:p>
          </table:table-cell>
          <table:table-cell office:string-value="0.1455" office:value-type="string">
            <text:p>0.1455</text:p>
          </table:table-cell>
          <table:table-cell office:string-value="0.0226" office:value-type="string">
            <text:p>0.0226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399" office:value-type="string">
            <text:p>1338.4399</text:p>
          </table:table-cell>
          <table:table-cell office:string-value="-39.5769" office:value-type="string">
            <text:p>-39.5769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1019.1871" office:value-type="string">
            <text:p>1019.1871</text:p>
          </table:table-cell>
          <table:table-cell office:string-value="1.0800" office:value-type="string">
            <text:p>1.0800</text:p>
          </table:table-cell>
          <table:table-cell office:string-value="0.5751" office:value-type="string">
            <text:p>0.5751</text:p>
          </table:table-cell>
          <table:table-cell office:string-value="0.5814" office:value-type="string">
            <text:p>0.5814</text:p>
          </table:table-cell>
          <table:table-cell office:string-value="95.7909" office:value-type="string">
            <text:p>95.7909</text:p>
          </table:table-cell>
          <table:table-cell office:string-value="2.3670" office:value-type="string">
            <text:p>2.3670</text:p>
          </table:table-cell>
          <table:table-cell office:string-value="0.1333" office:value-type="string">
            <text:p>0.1333</text:p>
          </table:table-cell>
          <table:table-cell office:string-value="0.0210" office:value-type="string">
            <text:p>0.0210</text:p>
          </table:table-cell>
          <table:table-cell office:string-value="0.0166" office:value-type="string">
            <text:p>0.0166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6867" office:value-type="string">
            <text:p>1336.6867</text:p>
          </table:table-cell>
          <table:table-cell office:string-value="-40.3576" office:value-type="string">
            <text:p>-40.3576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1021.4376" office:value-type="string">
            <text:p>1021.4376</text:p>
          </table:table-cell>
          <table:table-cell office:string-value="1.0173" office:value-type="string">
            <text:p>1.0173</text:p>
          </table:table-cell>
          <table:table-cell office:string-value="0.6202" office:value-type="string">
            <text:p>0.6202</text:p>
          </table:table-cell>
          <table:table-cell office:string-value="0.5823" office:value-type="string">
            <text:p>0.5823</text:p>
          </table:table-cell>
          <table:table-cell office:string-value="95.5668" office:value-type="string">
            <text:p>95.5668</text:p>
          </table:table-cell>
          <table:table-cell office:string-value="2.5871" office:value-type="string">
            <text:p>2.5871</text:p>
          </table:table-cell>
          <table:table-cell office:string-value="0.1501" office:value-type="string">
            <text:p>0.1501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6041" office:value-type="string">
            <text:p>1338.6041</text:p>
          </table:table-cell>
          <table:table-cell office:string-value="-38.5453" office:value-type="string">
            <text:p>-38.5453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1021.1660" office:value-type="string">
            <text:p>1021.1660</text:p>
          </table:table-cell>
          <table:table-cell office:string-value="1.0533" office:value-type="string">
            <text:p>1.0533</text:p>
          </table:table-cell>
          <table:table-cell office:string-value="0.5951" office:value-type="string">
            <text:p>0.5951</text:p>
          </table:table-cell>
          <table:table-cell office:string-value="0.5824" office:value-type="string">
            <text:p>0.5824</text:p>
          </table:table-cell>
          <table:table-cell office:string-value="95.5747" office:value-type="string">
            <text:p>95.5747</text:p>
          </table:table-cell>
          <table:table-cell office:string-value="2.5687" office:value-type="string">
            <text:p>2.5687</text:p>
          </table:table-cell>
          <table:table-cell office:string-value="0.1497" office:value-type="string">
            <text:p>0.1497</text:p>
          </table:table-cell>
          <table:table-cell office:string-value="0.0230" office:value-type="string">
            <text:p>0.0230</text:p>
          </table:table-cell>
          <table:table-cell office:string-value="0.0186" office:value-type="string">
            <text:p>0.0186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0845" office:value-type="string">
            <text:p>1338.0845</text:p>
          </table:table-cell>
          <table:table-cell office:string-value="-40.1998" office:value-type="string">
            <text:p>-40.1998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1021.4053" office:value-type="string">
            <text:p>1021.4053</text:p>
          </table:table-cell>
          <table:table-cell office:string-value="1.0494" office:value-type="string">
            <text:p>1.0494</text:p>
          </table:table-cell>
          <table:table-cell office:string-value="0.5782" office:value-type="string">
            <text:p>0.5782</text:p>
          </table:table-cell>
          <table:table-cell office:string-value="0.5823" office:value-type="string">
            <text:p>0.5823</text:p>
          </table:table-cell>
          <table:table-cell office:string-value="95.5874" office:value-type="string">
            <text:p>95.5874</text:p>
          </table:table-cell>
          <table:table-cell office:string-value="2.5816" office:value-type="string">
            <text:p>2.5816</text:p>
          </table:table-cell>
          <table:table-cell office:string-value="0.1452" office:value-type="string">
            <text:p>0.1452</text:p>
          </table:table-cell>
          <table:table-cell office:string-value="0.0229" office:value-type="string">
            <text:p>0.0229</text:p>
          </table:table-cell>
          <table:table-cell office:string-value="0.0184" office:value-type="string">
            <text:p>0.0184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022" office:value-type="string">
            <text:p>1338.5022</text:p>
          </table:table-cell>
          <table:table-cell office:string-value="-39.9593" office:value-type="string">
            <text:p>-39.9593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1021.0319" office:value-type="string">
            <text:p>1021.0319</text:p>
          </table:table-cell>
          <table:table-cell office:string-value="1.0419" office:value-type="string">
            <text:p>1.0419</text:p>
          </table:table-cell>
          <table:table-cell office:string-value="0.5637" office:value-type="string">
            <text:p>0.5637</text:p>
          </table:table-cell>
          <table:table-cell office:string-value="0.5818" office:value-type="string">
            <text:p>0.5818</text:p>
          </table:table-cell>
          <table:table-cell office:string-value="95.6892" office:value-type="string">
            <text:p>95.6892</text:p>
          </table:table-cell>
          <table:table-cell office:string-value="2.5005" office:value-type="string">
            <text:p>2.5005</text:p>
          </table:table-cell>
          <table:table-cell office:string-value="0.1455" office:value-type="string">
            <text:p>0.1455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6008" office:value-type="string">
            <text:p>1338.6008</text:p>
          </table:table-cell>
          <table:table-cell office:string-value="-39.9832" office:value-type="string">
            <text:p>-39.9832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1020.4333" office:value-type="string">
            <text:p>1020.4333</text:p>
          </table:table-cell>
          <table:table-cell office:string-value="1.0633" office:value-type="string">
            <text:p>1.0633</text:p>
          </table:table-cell>
          <table:table-cell office:string-value="0.5704" office:value-type="string">
            <text:p>0.5704</text:p>
          </table:table-cell>
          <table:table-cell office:string-value="0.5818" office:value-type="string">
            <text:p>0.5818</text:p>
          </table:table-cell>
          <table:table-cell office:string-value="95.6972" office:value-type="string">
            <text:p>95.6972</text:p>
          </table:table-cell>
          <table:table-cell office:string-value="2.4680" office:value-type="string">
            <text:p>2.4680</text:p>
          </table:table-cell>
          <table:table-cell office:string-value="0.1428" office:value-type="string">
            <text:p>0.1428</text:p>
          </table:table-cell>
          <table:table-cell office:string-value="0.0234" office:value-type="string">
            <text:p>0.0234</text:p>
          </table:table-cell>
          <table:table-cell office:string-value="0.0181" office:value-type="string">
            <text:p>0.0181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759" office:value-type="string">
            <text:p>1337.7759</text:p>
          </table:table-cell>
          <table:table-cell office:string-value="-40.3068" office:value-type="string">
            <text:p>-40.3068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1020.8030" office:value-type="string">
            <text:p>1020.8030</text:p>
          </table:table-cell>
          <table:table-cell office:string-value="1.0458" office:value-type="string">
            <text:p>1.0458</text:p>
          </table:table-cell>
          <table:table-cell office:string-value="0.5863" office:value-type="string">
            <text:p>0.5863</text:p>
          </table:table-cell>
          <table:table-cell office:string-value="0.5820" office:value-type="string">
            <text:p>0.5820</text:p>
          </table:table-cell>
          <table:table-cell office:string-value="95.6523" office:value-type="string">
            <text:p>95.6523</text:p>
          </table:table-cell>
          <table:table-cell office:string-value="2.5142" office:value-type="string">
            <text:p>2.5142</text:p>
          </table:table-cell>
          <table:table-cell office:string-value="0.1435" office:value-type="string">
            <text:p>0.1435</text:p>
          </table:table-cell>
          <table:table-cell office:string-value="0.0229" office:value-type="string">
            <text:p>0.0229</text:p>
          </table:table-cell>
          <table:table-cell office:string-value="0.0182" office:value-type="string">
            <text:p>0.018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208" office:value-type="string">
            <text:p>1338.1208</text:p>
          </table:table-cell>
          <table:table-cell office:string-value="-40.3715" office:value-type="string">
            <text:p>-40.3715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1020.9941" office:value-type="string">
            <text:p>1020.9941</text:p>
          </table:table-cell>
          <table:table-cell office:string-value="1.0786" office:value-type="string">
            <text:p>1.0786</text:p>
          </table:table-cell>
          <table:table-cell office:string-value="0.5666" office:value-type="string">
            <text:p>0.5666</text:p>
          </table:table-cell>
          <table:table-cell office:string-value="0.5824" office:value-type="string">
            <text:p>0.5824</text:p>
          </table:table-cell>
          <table:table-cell office:string-value="95.6045" office:value-type="string">
            <text:p>95.6045</text:p>
          </table:table-cell>
          <table:table-cell office:string-value="2.5439" office:value-type="string">
            <text:p>2.5439</text:p>
          </table:table-cell>
          <table:table-cell office:string-value="0.1463" office:value-type="string">
            <text:p>0.1463</text:p>
          </table:table-cell>
          <table:table-cell office:string-value="0.0240" office:value-type="string">
            <text:p>0.0240</text:p>
          </table:table-cell>
          <table:table-cell office:string-value="0.0187" office:value-type="string">
            <text:p>0.0187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8624" office:value-type="string">
            <text:p>1337.8624</text:p>
          </table:table-cell>
          <table:table-cell office:string-value="-39.8727" office:value-type="string">
            <text:p>-39.8727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1021.4518" office:value-type="string">
            <text:p>1021.4518</text:p>
          </table:table-cell>
          <table:table-cell office:string-value="1.0427" office:value-type="string">
            <text:p>1.0427</text:p>
          </table:table-cell>
          <table:table-cell office:string-value="0.5875" office:value-type="string">
            <text:p>0.5875</text:p>
          </table:table-cell>
          <table:table-cell office:string-value="0.5823" office:value-type="string">
            <text:p>0.5823</text:p>
          </table:table-cell>
          <table:table-cell office:string-value="95.5794" office:value-type="string">
            <text:p>95.5794</text:p>
          </table:table-cell>
          <table:table-cell office:string-value="2.5835" office:value-type="string">
            <text:p>2.5835</text:p>
          </table:table-cell>
          <table:table-cell office:string-value="0.1476" office:value-type="string">
            <text:p>0.1476</text:p>
          </table:table-cell>
          <table:table-cell office:string-value="0.0235" office:value-type="string">
            <text:p>0.0235</text:p>
          </table:table-cell>
          <table:table-cell office:string-value="0.0188" office:value-type="string">
            <text:p>0.0188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5405" office:value-type="string">
            <text:p>1338.5405</text:p>
          </table:table-cell>
          <table:table-cell office:string-value="-40.3632" office:value-type="string">
            <text:p>-40.3632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1.9258" office:value-type="string">
            <text:p>1021.9258</text:p>
          </table:table-cell>
          <table:table-cell office:string-value="1.0495" office:value-type="string">
            <text:p>1.049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4520" office:value-type="string">
            <text:p>95.4520</text:p>
          </table:table-cell>
          <table:table-cell office:string-value="2.6776" office:value-type="string">
            <text:p>2.6776</text:p>
          </table:table-cell>
          <table:table-cell office:string-value="0.1486" office:value-type="string">
            <text:p>0.1486</text:p>
          </table:table-cell>
          <table:table-cell office:string-value="0.0240" office:value-type="string">
            <text:p>0.0240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971" office:value-type="string">
            <text:p>1338.3971</text:p>
          </table:table-cell>
          <table:table-cell office:string-value="-38.7451" office:value-type="string">
            <text:p>-38.7451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0:14</meta:creation-date>
    <meta:editing-cycles>1</meta:editing-cycles>
    <dc:language>en</dc:language>
    <dc:creator>ZETHOU-WWEXT04P$</dc:creator>
    <dc:date>2026-08-31T16:20:14</dc:date>
    <meta:editing-duration>PT0.280S</meta:editing-duration>
  </office:meta>
</office:document-meta>
</file>