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24.3633" office:value-type="string">
            <text:p>1024.3633</text:p>
          </table:table-cell>
          <table:table-cell office:string-value="0.0000" office:value-type="string">
            <text:p>0.0000</text:p>
          </table:table-cell>
          <table:table-cell office:string-value="1339.0790" office:value-type="string">
            <text:p>1339.0790</text:p>
          </table:table-cell>
          <table:table-cell office:string-value="0.8726" office:value-type="string">
            <text:p>0.8726</text:p>
          </table:table-cell>
          <table:table-cell office:string-value="0.9427" office:value-type="string">
            <text:p>0.9427</text:p>
          </table:table-cell>
          <table:table-cell office:string-value="0.5852" office:value-type="string">
            <text:p>0.5852</text:p>
          </table:table-cell>
          <table:table-cell office:string-value="94.6979" office:value-type="string">
            <text:p>94.6979</text:p>
          </table:table-cell>
          <table:table-cell office:string-value="3.2967" office:value-type="string">
            <text:p>3.2967</text:p>
          </table:table-cell>
          <table:table-cell office:string-value="0.1663" office:value-type="string">
            <text:p>0.1663</text:p>
          </table:table-cell>
          <table:table-cell office:string-value="0.0080" office:value-type="string">
            <text:p>0.0080</text:p>
          </table:table-cell>
          <table:table-cell office:string-value="0.0090" office:value-type="string">
            <text:p>0.0090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25.7377" office:value-type="string">
            <text:p>1025.7377</text:p>
          </table:table-cell>
          <table:table-cell office:string-value="0.0000" office:value-type="string">
            <text:p>0.0000</text:p>
          </table:table-cell>
          <table:table-cell office:string-value="1340.5102" office:value-type="string">
            <text:p>1340.5102</text:p>
          </table:table-cell>
          <table:table-cell office:string-value="0.8274" office:value-type="string">
            <text:p>0.8274</text:p>
          </table:table-cell>
          <table:table-cell office:string-value="0.9589" office:value-type="string">
            <text:p>0.9589</text:p>
          </table:table-cell>
          <table:table-cell office:string-value="0.5855" office:value-type="string">
            <text:p>0.5855</text:p>
          </table:table-cell>
          <table:table-cell office:string-value="94.6227" office:value-type="string">
            <text:p>94.6227</text:p>
          </table:table-cell>
          <table:table-cell office:string-value="3.3646" office:value-type="string">
            <text:p>3.3646</text:p>
          </table:table-cell>
          <table:table-cell office:string-value="0.2019" office:value-type="string">
            <text:p>0.2019</text:p>
          </table:table-cell>
          <table:table-cell office:string-value="0.0086" office:value-type="string">
            <text:p>0.0086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27.0506" office:value-type="string">
            <text:p>1027.0506</text:p>
          </table:table-cell>
          <table:table-cell office:string-value="0.0000" office:value-type="string">
            <text:p>0.0000</text:p>
          </table:table-cell>
          <table:table-cell office:string-value="1341.9172" office:value-type="string">
            <text:p>1341.9172</text:p>
          </table:table-cell>
          <table:table-cell office:string-value="0.7640" office:value-type="string">
            <text:p>0.7640</text:p>
          </table:table-cell>
          <table:table-cell office:string-value="1.0023" office:value-type="string">
            <text:p>1.0023</text:p>
          </table:table-cell>
          <table:table-cell office:string-value="0.5858" office:value-type="string">
            <text:p>0.5858</text:p>
          </table:table-cell>
          <table:table-cell office:string-value="94.4774" office:value-type="string">
            <text:p>94.4774</text:p>
          </table:table-cell>
          <table:table-cell office:string-value="3.5494" office:value-type="string">
            <text:p>3.5494</text:p>
          </table:table-cell>
          <table:table-cell office:string-value="0.1833" office:value-type="string">
            <text:p>0.1833</text:p>
          </table:table-cell>
          <table:table-cell office:string-value="0.0076" office:value-type="string">
            <text:p>0.0076</text:p>
          </table:table-cell>
          <table:table-cell office:string-value="0.0092" office:value-type="string">
            <text:p>0.0092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28.6335" office:value-type="string">
            <text:p>1028.6335</text:p>
          </table:table-cell>
          <table:table-cell office:string-value="0.0000" office:value-type="string">
            <text:p>0.0000</text:p>
          </table:table-cell>
          <table:table-cell office:string-value="1341.9041" office:value-type="string">
            <text:p>1341.9041</text:p>
          </table:table-cell>
          <table:table-cell office:string-value="0.8312" office:value-type="string">
            <text:p>0.8312</text:p>
          </table:table-cell>
          <table:table-cell office:string-value="0.9767" office:value-type="string">
            <text:p>0.9767</text:p>
          </table:table-cell>
          <table:table-cell office:string-value="0.5876" office:value-type="string">
            <text:p>0.5876</text:p>
          </table:table-cell>
          <table:table-cell office:string-value="94.1854" office:value-type="string">
            <text:p>94.1854</text:p>
          </table:table-cell>
          <table:table-cell office:string-value="3.7906" office:value-type="string">
            <text:p>3.7906</text:p>
          </table:table-cell>
          <table:table-cell office:string-value="0.1912" office:value-type="string">
            <text:p>0.1912</text:p>
          </table:table-cell>
          <table:table-cell office:string-value="0.0081" office:value-type="string">
            <text:p>0.0081</text:p>
          </table:table-cell>
          <table:table-cell office:string-value="0.0095" office:value-type="string">
            <text:p>0.0095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28.5174" office:value-type="string">
            <text:p>1028.5174</text:p>
          </table:table-cell>
          <table:table-cell office:string-value="0.0000" office:value-type="string">
            <text:p>0.0000</text:p>
          </table:table-cell>
          <table:table-cell office:string-value="1341.2495" office:value-type="string">
            <text:p>1341.2495</text:p>
          </table:table-cell>
          <table:table-cell office:string-value="0.9031" office:value-type="string">
            <text:p>0.9031</text:p>
          </table:table-cell>
          <table:table-cell office:string-value="0.9160" office:value-type="string">
            <text:p>0.9160</text:p>
          </table:table-cell>
          <table:table-cell office:string-value="0.5881" office:value-type="string">
            <text:p>0.5881</text:p>
          </table:table-cell>
          <table:table-cell office:string-value="94.1888" office:value-type="string">
            <text:p>94.1888</text:p>
          </table:table-cell>
          <table:table-cell office:string-value="3.7701" office:value-type="string">
            <text:p>3.7701</text:p>
          </table:table-cell>
          <table:table-cell office:string-value="0.1919" office:value-type="string">
            <text:p>0.1919</text:p>
          </table:table-cell>
          <table:table-cell office:string-value="0.0099" office:value-type="string">
            <text:p>0.0099</text:p>
          </table:table-cell>
          <table:table-cell office:string-value="0.0113" office:value-type="string">
            <text:p>0.0113</text:p>
          </table:table-cell>
          <table:table-cell office:string-value="0.0028" office:value-type="string">
            <text:p>0.0028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27.5067" office:value-type="string">
            <text:p>1027.5067</text:p>
          </table:table-cell>
          <table:table-cell office:string-value="0.0000" office:value-type="string">
            <text:p>0.0000</text:p>
          </table:table-cell>
          <table:table-cell office:string-value="1341.0614" office:value-type="string">
            <text:p>1341.0614</text:p>
          </table:table-cell>
          <table:table-cell office:string-value="0.9048" office:value-type="string">
            <text:p>0.9048</text:p>
          </table:table-cell>
          <table:table-cell office:string-value="0.8806" office:value-type="string">
            <text:p>0.8806</text:p>
          </table:table-cell>
          <table:table-cell office:string-value="0.5871" office:value-type="string">
            <text:p>0.5871</text:p>
          </table:table-cell>
          <table:table-cell office:string-value="94.4045" office:value-type="string">
            <text:p>94.4045</text:p>
          </table:table-cell>
          <table:table-cell office:string-value="3.5880" office:value-type="string">
            <text:p>3.5880</text:p>
          </table:table-cell>
          <table:table-cell office:string-value="0.1890" office:value-type="string">
            <text:p>0.1890</text:p>
          </table:table-cell>
          <table:table-cell office:string-value="0.0109" office:value-type="string">
            <text:p>0.0109</text:p>
          </table:table-cell>
          <table:table-cell office:string-value="0.0120" office:value-type="string">
            <text:p>0.0120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24:22</meta:creation-date>
    <meta:editing-cycles>1</meta:editing-cycles>
    <dc:language>en</dc:language>
    <dc:creator>ZETHOU-WWEXT04P$</dc:creator>
    <dc:date>2026-08-31T09:24:22</dc:date>
    <meta:editing-duration>PT0.190S</meta:editing-duration>
  </office:meta>
</office:document-meta>
</file>