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34.1123" office:value-type="string">
            <text:p>1034.1123</text:p>
          </table:table-cell>
          <table:table-cell office:string-value="-32.0008" office:value-type="string">
            <text:p>-32.0008</text:p>
          </table:table-cell>
          <table:table-cell office:string-value="1335.5594" office:value-type="string">
            <text:p>1335.5594</text:p>
          </table:table-cell>
          <table:table-cell office:string-value="0.2202" office:value-type="string">
            <text:p>0.2202</text:p>
          </table:table-cell>
          <table:table-cell office:string-value="2.7013" office:value-type="string">
            <text:p>2.7013</text:p>
          </table:table-cell>
          <table:table-cell office:string-value="0.5995" office:value-type="string">
            <text:p>0.5995</text:p>
          </table:table-cell>
          <table:table-cell office:string-value="91.2180" office:value-type="string">
            <text:p>91.2180</text:p>
          </table:table-cell>
          <table:table-cell office:string-value="5.4226" office:value-type="string">
            <text:p>5.4226</text:p>
          </table:table-cell>
          <table:table-cell office:string-value="0.3339" office:value-type="string">
            <text:p>0.3339</text:p>
          </table:table-cell>
          <table:table-cell office:string-value="0.0226" office:value-type="string">
            <text:p>0.0226</text:p>
          </table:table-cell>
          <table:table-cell office:string-value="0.0487" office:value-type="string">
            <text:p>0.0487</text:p>
          </table:table-cell>
          <table:table-cell office:string-value="0.0093" office:value-type="string">
            <text:p>0.0093</text:p>
          </table:table-cell>
          <table:table-cell office:string-value="0.0106" office:value-type="string">
            <text:p>0.0106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45.8699" office:value-type="string">
            <text:p>1045.8699</text:p>
          </table:table-cell>
          <table:table-cell office:string-value="-2.8813" office:value-type="string">
            <text:p>-2.8813</text:p>
          </table:table-cell>
          <table:table-cell office:string-value="1339.8830" office:value-type="string">
            <text:p>1339.8830</text:p>
          </table:table-cell>
          <table:table-cell office:string-value="0.3289" office:value-type="string">
            <text:p>0.3289</text:p>
          </table:table-cell>
          <table:table-cell office:string-value="2.7450" office:value-type="string">
            <text:p>2.7450</text:p>
          </table:table-cell>
          <table:table-cell office:string-value="0.6093" office:value-type="string">
            <text:p>0.6093</text:p>
          </table:table-cell>
          <table:table-cell office:string-value="90.1126" office:value-type="string">
            <text:p>90.1126</text:p>
          </table:table-cell>
          <table:table-cell office:string-value="5.8527" office:value-type="string">
            <text:p>5.8527</text:p>
          </table:table-cell>
          <table:table-cell office:string-value="0.6764" office:value-type="string">
            <text:p>0.6764</text:p>
          </table:table-cell>
          <table:table-cell office:string-value="0.0593" office:value-type="string">
            <text:p>0.0593</text:p>
          </table:table-cell>
          <table:table-cell office:string-value="0.1343" office:value-type="string">
            <text:p>0.1343</text:p>
          </table:table-cell>
          <table:table-cell office:string-value="0.0270" office:value-type="string">
            <text:p>0.0270</text:p>
          </table:table-cell>
          <table:table-cell office:string-value="0.0314" office:value-type="string">
            <text:p>0.0314</text:p>
          </table:table-cell>
          <table:table-cell office:string-value="0.0324" office:value-type="string">
            <text:p>0.032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45.7267" office:value-type="string">
            <text:p>1045.7267</text:p>
          </table:table-cell>
          <table:table-cell office:string-value="-3.6665" office:value-type="string">
            <text:p>-3.6665</text:p>
          </table:table-cell>
          <table:table-cell office:string-value="1339.8219" office:value-type="string">
            <text:p>1339.8219</text:p>
          </table:table-cell>
          <table:table-cell office:string-value="0.3275" office:value-type="string">
            <text:p>0.3275</text:p>
          </table:table-cell>
          <table:table-cell office:string-value="2.7454" office:value-type="string">
            <text:p>2.7454</text:p>
          </table:table-cell>
          <table:table-cell office:string-value="0.6092" office:value-type="string">
            <text:p>0.6092</text:p>
          </table:table-cell>
          <table:table-cell office:string-value="90.1225" office:value-type="string">
            <text:p>90.1225</text:p>
          </table:table-cell>
          <table:table-cell office:string-value="5.8493" office:value-type="string">
            <text:p>5.8493</text:p>
          </table:table-cell>
          <table:table-cell office:string-value="0.6737" office:value-type="string">
            <text:p>0.6737</text:p>
          </table:table-cell>
          <table:table-cell office:string-value="0.0590" office:value-type="string">
            <text:p>0.0590</text:p>
          </table:table-cell>
          <table:table-cell office:string-value="0.1334" office:value-type="string">
            <text:p>0.1334</text:p>
          </table:table-cell>
          <table:table-cell office:string-value="0.0267" office:value-type="string">
            <text:p>0.0267</text:p>
          </table:table-cell>
          <table:table-cell office:string-value="0.0311" office:value-type="string">
            <text:p>0.0311</text:p>
          </table:table-cell>
          <table:table-cell office:string-value="0.0314" office:value-type="string">
            <text:p>0.0314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38.3271" office:value-type="string">
            <text:p>1038.3271</text:p>
          </table:table-cell>
          <table:table-cell office:string-value="-16.6813" office:value-type="string">
            <text:p>-16.6813</text:p>
          </table:table-cell>
          <table:table-cell office:string-value="1335.3319" office:value-type="string">
            <text:p>1335.3319</text:p>
          </table:table-cell>
          <table:table-cell office:string-value="0.2593" office:value-type="string">
            <text:p>0.2593</text:p>
          </table:table-cell>
          <table:table-cell office:string-value="2.8674" office:value-type="string">
            <text:p>2.8674</text:p>
          </table:table-cell>
          <table:table-cell office:string-value="0.6046" office:value-type="string">
            <text:p>0.6046</text:p>
          </table:table-cell>
          <table:table-cell office:string-value="90.5589" office:value-type="string">
            <text:p>90.5589</text:p>
          </table:table-cell>
          <table:table-cell office:string-value="5.6074" office:value-type="string">
            <text:p>5.6074</text:p>
          </table:table-cell>
          <table:table-cell office:string-value="0.5307" office:value-type="string">
            <text:p>0.5307</text:p>
          </table:table-cell>
          <table:table-cell office:string-value="0.0397" office:value-type="string">
            <text:p>0.0397</text:p>
          </table:table-cell>
          <table:table-cell office:string-value="0.0834" office:value-type="string">
            <text:p>0.0834</text:p>
          </table:table-cell>
          <table:table-cell office:string-value="0.0156" office:value-type="string">
            <text:p>0.0156</text:p>
          </table:table-cell>
          <table:table-cell office:string-value="0.0180" office:value-type="string">
            <text:p>0.0180</text:p>
          </table:table-cell>
          <table:table-cell office:string-value="0.0196" office:value-type="string">
            <text:p>0.0196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36.4268" office:value-type="string">
            <text:p>1036.4268</text:p>
          </table:table-cell>
          <table:table-cell office:string-value="-24.7443" office:value-type="string">
            <text:p>-24.7443</text:p>
          </table:table-cell>
          <table:table-cell office:string-value="1334.9920" office:value-type="string">
            <text:p>1334.9920</text:p>
          </table:table-cell>
          <table:table-cell office:string-value="0.3003" office:value-type="string">
            <text:p>0.3003</text:p>
          </table:table-cell>
          <table:table-cell office:string-value="2.7412" office:value-type="string">
            <text:p>2.7412</text:p>
          </table:table-cell>
          <table:table-cell office:string-value="0.6027" office:value-type="string">
            <text:p>0.6027</text:p>
          </table:table-cell>
          <table:table-cell office:string-value="90.7970" office:value-type="string">
            <text:p>90.7970</text:p>
          </table:table-cell>
          <table:table-cell office:string-value="5.6054" office:value-type="string">
            <text:p>5.6054</text:p>
          </table:table-cell>
          <table:table-cell office:string-value="0.4202" office:value-type="string">
            <text:p>0.4202</text:p>
          </table:table-cell>
          <table:table-cell office:string-value="0.0306" office:value-type="string">
            <text:p>0.0306</text:p>
          </table:table-cell>
          <table:table-cell office:string-value="0.0648" office:value-type="string">
            <text:p>0.0648</text:p>
          </table:table-cell>
          <table:table-cell office:string-value="0.0119" office:value-type="string">
            <text:p>0.0119</text:p>
          </table:table-cell>
          <table:table-cell office:string-value="0.0134" office:value-type="string">
            <text:p>0.013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49.4080" office:value-type="string">
            <text:p>1049.4080</text:p>
          </table:table-cell>
          <table:table-cell office:string-value="-7.5084" office:value-type="string">
            <text:p>-7.5084</text:p>
          </table:table-cell>
          <table:table-cell office:string-value="1341.3928" office:value-type="string">
            <text:p>1341.3928</text:p>
          </table:table-cell>
          <table:table-cell office:string-value="0.5181" office:value-type="string">
            <text:p>0.5181</text:p>
          </table:table-cell>
          <table:table-cell office:string-value="2.5048" office:value-type="string">
            <text:p>2.5048</text:p>
          </table:table-cell>
          <table:table-cell office:string-value="0.6120" office:value-type="string">
            <text:p>0.6120</text:p>
          </table:table-cell>
          <table:table-cell office:string-value="89.7273" office:value-type="string">
            <text:p>89.7273</text:p>
          </table:table-cell>
          <table:table-cell office:string-value="6.2889" office:value-type="string">
            <text:p>6.2889</text:p>
          </table:table-cell>
          <table:table-cell office:string-value="0.6991" office:value-type="string">
            <text:p>0.6991</text:p>
          </table:table-cell>
          <table:table-cell office:string-value="0.0572" office:value-type="string">
            <text:p>0.0572</text:p>
          </table:table-cell>
          <table:table-cell office:string-value="0.1275" office:value-type="string">
            <text:p>0.1275</text:p>
          </table:table-cell>
          <table:table-cell office:string-value="0.0235" office:value-type="string">
            <text:p>0.0235</text:p>
          </table:table-cell>
          <table:table-cell office:string-value="0.0269" office:value-type="string">
            <text:p>0.0269</text:p>
          </table:table-cell>
          <table:table-cell office:string-value="0.0268" office:value-type="string">
            <text:p>0.0268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8.8825" office:value-type="string">
            <text:p>1038.8825</text:p>
          </table:table-cell>
          <table:table-cell office:string-value="-20.7396" office:value-type="string">
            <text:p>-20.7396</text:p>
          </table:table-cell>
          <table:table-cell office:string-value="1337.9845" office:value-type="string">
            <text:p>1337.9845</text:p>
          </table:table-cell>
          <table:table-cell office:string-value="0.3128" office:value-type="string">
            <text:p>0.3128</text:p>
          </table:table-cell>
          <table:table-cell office:string-value="2.5891" office:value-type="string">
            <text:p>2.5891</text:p>
          </table:table-cell>
          <table:table-cell office:string-value="0.6029" office:value-type="string">
            <text:p>0.6029</text:p>
          </table:table-cell>
          <table:table-cell office:string-value="90.8114" office:value-type="string">
            <text:p>90.8114</text:p>
          </table:table-cell>
          <table:table-cell office:string-value="5.7324" office:value-type="string">
            <text:p>5.7324</text:p>
          </table:table-cell>
          <table:table-cell office:string-value="0.4129" office:value-type="string">
            <text:p>0.4129</text:p>
          </table:table-cell>
          <table:table-cell office:string-value="0.0310" office:value-type="string">
            <text:p>0.0310</text:p>
          </table:table-cell>
          <table:table-cell office:string-value="0.0670" office:value-type="string">
            <text:p>0.0670</text:p>
          </table:table-cell>
          <table:table-cell office:string-value="0.0124" office:value-type="string">
            <text:p>0.0124</text:p>
          </table:table-cell>
          <table:table-cell office:string-value="0.0140" office:value-type="string">
            <text:p>0.0140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3.8244" office:value-type="string">
            <text:p>1033.8244</text:p>
          </table:table-cell>
          <table:table-cell office:string-value="-24.3763" office:value-type="string">
            <text:p>-24.3763</text:p>
          </table:table-cell>
          <table:table-cell office:string-value="1335.7451" office:value-type="string">
            <text:p>1335.7451</text:p>
          </table:table-cell>
          <table:table-cell office:string-value="0.2216" office:value-type="string">
            <text:p>0.2216</text:p>
          </table:table-cell>
          <table:table-cell office:string-value="2.6693" office:value-type="string">
            <text:p>2.6693</text:p>
          </table:table-cell>
          <table:table-cell office:string-value="0.5990" office:value-type="string">
            <text:p>0.5990</text:p>
          </table:table-cell>
          <table:table-cell office:string-value="91.2907" office:value-type="string">
            <text:p>91.2907</text:p>
          </table:table-cell>
          <table:table-cell office:string-value="5.4196" office:value-type="string">
            <text:p>5.4196</text:p>
          </table:table-cell>
          <table:table-cell office:string-value="0.2976" office:value-type="string">
            <text:p>0.2976</text:p>
          </table:table-cell>
          <table:table-cell office:string-value="0.0214" office:value-type="string">
            <text:p>0.0214</text:p>
          </table:table-cell>
          <table:table-cell office:string-value="0.0456" office:value-type="string">
            <text:p>0.0456</text:p>
          </table:table-cell>
          <table:table-cell office:string-value="0.0090" office:value-type="string">
            <text:p>0.0090</text:p>
          </table:table-cell>
          <table:table-cell office:string-value="0.0101" office:value-type="string">
            <text:p>0.0101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3.5317" office:value-type="string">
            <text:p>1033.5317</text:p>
          </table:table-cell>
          <table:table-cell office:string-value="-25.1930" office:value-type="string">
            <text:p>-25.1930</text:p>
          </table:table-cell>
          <table:table-cell office:string-value="1335.5934" office:value-type="string">
            <text:p>1335.5934</text:p>
          </table:table-cell>
          <table:table-cell office:string-value="0.2211" office:value-type="string">
            <text:p>0.2211</text:p>
          </table:table-cell>
          <table:table-cell office:string-value="2.6686" office:value-type="string">
            <text:p>2.6686</text:p>
          </table:table-cell>
          <table:table-cell office:string-value="0.5988" office:value-type="string">
            <text:p>0.5988</text:p>
          </table:table-cell>
          <table:table-cell office:string-value="91.3162" office:value-type="string">
            <text:p>91.3162</text:p>
          </table:table-cell>
          <table:table-cell office:string-value="5.4062" office:value-type="string">
            <text:p>5.4062</text:p>
          </table:table-cell>
          <table:table-cell office:string-value="0.2900" office:value-type="string">
            <text:p>0.2900</text:p>
          </table:table-cell>
          <table:table-cell office:string-value="0.0207" office:value-type="string">
            <text:p>0.0207</text:p>
          </table:table-cell>
          <table:table-cell office:string-value="0.0442" office:value-type="string">
            <text:p>0.0442</text:p>
          </table:table-cell>
          <table:table-cell office:string-value="0.0087" office:value-type="string">
            <text:p>0.0087</text:p>
          </table:table-cell>
          <table:table-cell office:string-value="0.0098" office:value-type="string">
            <text:p>0.0098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5.5163" office:value-type="string">
            <text:p>1035.5163</text:p>
          </table:table-cell>
          <table:table-cell office:string-value="-23.2371" office:value-type="string">
            <text:p>-23.2371</text:p>
          </table:table-cell>
          <table:table-cell office:string-value="1336.3533" office:value-type="string">
            <text:p>1336.3533</text:p>
          </table:table-cell>
          <table:table-cell office:string-value="0.2544" office:value-type="string">
            <text:p>0.2544</text:p>
          </table:table-cell>
          <table:table-cell office:string-value="2.6509" office:value-type="string">
            <text:p>2.6509</text:p>
          </table:table-cell>
          <table:table-cell office:string-value="0.6004" office:value-type="string">
            <text:p>0.6004</text:p>
          </table:table-cell>
          <table:table-cell office:string-value="91.1207" office:value-type="string">
            <text:p>91.1207</text:p>
          </table:table-cell>
          <table:table-cell office:string-value="5.5128" office:value-type="string">
            <text:p>5.5128</text:p>
          </table:table-cell>
          <table:table-cell office:string-value="0.3429" office:value-type="string">
            <text:p>0.3429</text:p>
          </table:table-cell>
          <table:table-cell office:string-value="0.0254" office:value-type="string">
            <text:p>0.0254</text:p>
          </table:table-cell>
          <table:table-cell office:string-value="0.0547" office:value-type="string">
            <text:p>0.0547</text:p>
          </table:table-cell>
          <table:table-cell office:string-value="0.0106" office:value-type="string">
            <text:p>0.0106</text:p>
          </table:table-cell>
          <table:table-cell office:string-value="0.0120" office:value-type="string">
            <text:p>0.0120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40.7093" office:value-type="string">
            <text:p>1040.7093</text:p>
          </table:table-cell>
          <table:table-cell office:string-value="-17.1700" office:value-type="string">
            <text:p>-17.1700</text:p>
          </table:table-cell>
          <table:table-cell office:string-value="1337.5229" office:value-type="string">
            <text:p>1337.5229</text:p>
          </table:table-cell>
          <table:table-cell office:string-value="0.3153" office:value-type="string">
            <text:p>0.3153</text:p>
          </table:table-cell>
          <table:table-cell office:string-value="2.7137" office:value-type="string">
            <text:p>2.7137</text:p>
          </table:table-cell>
          <table:table-cell office:string-value="0.6054" office:value-type="string">
            <text:p>0.6054</text:p>
          </table:table-cell>
          <table:table-cell office:string-value="90.4717" office:value-type="string">
            <text:p>90.4717</text:p>
          </table:table-cell>
          <table:table-cell office:string-value="5.7953" office:value-type="string">
            <text:p>5.7953</text:p>
          </table:table-cell>
          <table:table-cell office:string-value="0.5271" office:value-type="string">
            <text:p>0.5271</text:p>
          </table:table-cell>
          <table:table-cell office:string-value="0.0398" office:value-type="string">
            <text:p>0.0398</text:p>
          </table:table-cell>
          <table:table-cell office:string-value="0.0846" office:value-type="string">
            <text:p>0.0846</text:p>
          </table:table-cell>
          <table:table-cell office:string-value="0.0156" office:value-type="string">
            <text:p>0.0156</text:p>
          </table:table-cell>
          <table:table-cell office:string-value="0.0178" office:value-type="string">
            <text:p>0.0178</text:p>
          </table:table-cell>
          <table:table-cell office:string-value="0.0190" office:value-type="string">
            <text:p>0.0190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5.9096" office:value-type="string">
            <text:p>1035.9096</text:p>
          </table:table-cell>
          <table:table-cell office:string-value="-24.9522" office:value-type="string">
            <text:p>-24.9522</text:p>
          </table:table-cell>
          <table:table-cell office:string-value="1334.8587" office:value-type="string">
            <text:p>1334.8587</text:p>
          </table:table-cell>
          <table:table-cell office:string-value="0.2398" office:value-type="string">
            <text:p>0.2398</text:p>
          </table:table-cell>
          <table:table-cell office:string-value="2.8189" office:value-type="string">
            <text:p>2.8189</text:p>
          </table:table-cell>
          <table:table-cell office:string-value="0.6022" office:value-type="string">
            <text:p>0.6022</text:p>
          </table:table-cell>
          <table:table-cell office:string-value="90.8147" office:value-type="string">
            <text:p>90.8147</text:p>
          </table:table-cell>
          <table:table-cell office:string-value="5.5704" office:value-type="string">
            <text:p>5.5704</text:p>
          </table:table-cell>
          <table:table-cell office:string-value="0.4260" office:value-type="string">
            <text:p>0.4260</text:p>
          </table:table-cell>
          <table:table-cell office:string-value="0.0301" office:value-type="string">
            <text:p>0.0301</text:p>
          </table:table-cell>
          <table:table-cell office:string-value="0.0620" office:value-type="string">
            <text:p>0.0620</text:p>
          </table:table-cell>
          <table:table-cell office:string-value="0.0113" office:value-type="string">
            <text:p>0.0113</text:p>
          </table:table-cell>
          <table:table-cell office:string-value="0.0129" office:value-type="string">
            <text:p>0.012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5.1087" office:value-type="string">
            <text:p>1035.1087</text:p>
          </table:table-cell>
          <table:table-cell office:string-value="-24.2035" office:value-type="string">
            <text:p>-24.2035</text:p>
          </table:table-cell>
          <table:table-cell office:string-value="1333.5720" office:value-type="string">
            <text:p>1333.5720</text:p>
          </table:table-cell>
          <table:table-cell office:string-value="0.2073" office:value-type="string">
            <text:p>0.2073</text:p>
          </table:table-cell>
          <table:table-cell office:string-value="2.9376" office:value-type="string">
            <text:p>2.9376</text:p>
          </table:table-cell>
          <table:table-cell office:string-value="0.6025" office:value-type="string">
            <text:p>0.6025</text:p>
          </table:table-cell>
          <table:table-cell office:string-value="90.7816" office:value-type="string">
            <text:p>90.7816</text:p>
          </table:table-cell>
          <table:table-cell office:string-value="5.4593" office:value-type="string">
            <text:p>5.4593</text:p>
          </table:table-cell>
          <table:table-cell office:string-value="0.4788" office:value-type="string">
            <text:p>0.4788</text:p>
          </table:table-cell>
          <table:table-cell office:string-value="0.0326" office:value-type="string">
            <text:p>0.0326</text:p>
          </table:table-cell>
          <table:table-cell office:string-value="0.0640" office:value-type="string">
            <text:p>0.0640</text:p>
          </table:table-cell>
          <table:table-cell office:string-value="0.0115" office:value-type="string">
            <text:p>0.0115</text:p>
          </table:table-cell>
          <table:table-cell office:string-value="0.0131" office:value-type="string">
            <text:p>0.013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05:59</meta:creation-date>
    <meta:editing-cycles>1</meta:editing-cycles>
    <dc:language>en</dc:language>
    <dc:creator>ZETHOU-WWEXT03P$</dc:creator>
    <dc:date>2026-08-31T16:05:59</dc:date>
    <meta:editing-duration>PT0.196S</meta:editing-duration>
  </office:meta>
</office:document-meta>
</file>