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1 2026 1:37 PM" office:value-type="string">
            <text:p>Aug 31 2026 1:37 PM</text:p>
          </table:table-cell>
          <table:table-cell office:string-value="Sep 1 2026 9:00 AM" office:value-type="string">
            <text:p>Sep 1 2026 9:00 AM</text:p>
          </table:table-cell>
          <table:table-cell office:string-value="Sep 2 2026 8:59 AM" office:value-type="string">
            <text:p>Sep 2 2026 8:59 AM</text:p>
          </table:table-cell>
          <table:table-cell office:string-value="68199" office:value-type="string">
            <text:p>68199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1 2026 1:37 PM" office:value-type="string">
            <text:p>Aug 31 2026 1:37 PM</text:p>
          </table:table-cell>
          <table:table-cell office:string-value="Sep 1 2026 9:00 AM" office:value-type="string">
            <text:p>Sep 1 2026 9:00 AM</text:p>
          </table:table-cell>
          <table:table-cell office:string-value="Sep 2 2026 8:59 AM" office:value-type="string">
            <text:p>Sep 2 2026 8:59 AM</text:p>
          </table:table-cell>
          <table:table-cell office:string-value="68200" office:value-type="string">
            <text:p>68200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1 2026 1:37 PM" office:value-type="string">
            <text:p>Aug 31 2026 1:37 PM</text:p>
          </table:table-cell>
          <table:table-cell office:string-value="Sep 1 2026 9:00 AM" office:value-type="string">
            <text:p>Sep 1 2026 9:00 AM</text:p>
          </table:table-cell>
          <table:table-cell office:string-value="Sep 2 2026 8:59 AM" office:value-type="string">
            <text:p>Sep 2 2026 8:59 AM</text:p>
          </table:table-cell>
          <table:table-cell office:string-value="68198" office:value-type="string">
            <text:p>68198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1 2026 1:37 PM" office:value-type="string">
            <text:p>Aug 31 2026 1:37 PM</text:p>
          </table:table-cell>
          <table:table-cell office:string-value="Sep 1 2026 9:00 AM" office:value-type="string">
            <text:p>Sep 1 2026 9:00 AM</text:p>
          </table:table-cell>
          <table:table-cell office:string-value="Sep 2 2026 8:59 AM" office:value-type="string">
            <text:p>Sep 2 2026 8:59 AM</text:p>
          </table:table-cell>
          <table:table-cell office:string-value="68193" office:value-type="string">
            <text:p>68193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1 2026 1:37 PM" office:value-type="string">
            <text:p>Aug 31 2026 1:37 PM</text:p>
          </table:table-cell>
          <table:table-cell office:string-value="Sep 1 2026 9:00 AM" office:value-type="string">
            <text:p>Sep 1 2026 9:00 AM</text:p>
          </table:table-cell>
          <table:table-cell office:string-value="Sep 2 2026 8:59 AM" office:value-type="string">
            <text:p>Sep 2 2026 8:59 AM</text:p>
          </table:table-cell>
          <table:table-cell office:string-value="68194" office:value-type="string">
            <text:p>68194</text:p>
          </table:table-cell>
          <table:table-cell office:string-value="Fort Meade" office:value-type="string">
            <text:p>Fort Meade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1 2026 1:37 PM" office:value-type="string">
            <text:p>Aug 31 2026 1:37 PM</text:p>
          </table:table-cell>
          <table:table-cell office:string-value="Sep 1 2026 9:00 AM" office:value-type="string">
            <text:p>Sep 1 2026 9:00 AM</text:p>
          </table:table-cell>
          <table:table-cell office:string-value="Sep 2 2026 8:59 AM" office:value-type="string">
            <text:p>Sep 2 2026 8:59 AM</text:p>
          </table:table-cell>
          <table:table-cell office:string-value="68195" office:value-type="string">
            <text:p>68195</text:p>
          </table:table-cell>
          <table:table-cell office:string-value="Orlando W-PGS" office:value-type="string">
            <text:p>Orlando W-PG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1 2026 1:37 PM" office:value-type="string">
            <text:p>Aug 31 2026 1:37 PM</text:p>
          </table:table-cell>
          <table:table-cell office:string-value="Sep 1 2026 9:00 AM" office:value-type="string">
            <text:p>Sep 1 2026 9:00 AM</text:p>
          </table:table-cell>
          <table:table-cell office:string-value="Sep 2 2026 8:59 AM" office:value-type="string">
            <text:p>Sep 2 2026 8:59 AM</text:p>
          </table:table-cell>
          <table:table-cell office:string-value="68196" office:value-type="string">
            <text:p>68196</text:p>
          </table:table-cell>
          <table:table-cell office:string-value="Pearl River" office:value-type="string">
            <text:p>Pearl River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1 2026 1:37 PM" office:value-type="string">
            <text:p>Aug 31 2026 1:37 PM</text:p>
          </table:table-cell>
          <table:table-cell office:string-value="Sep 1 2026 9:00 AM" office:value-type="string">
            <text:p>Sep 1 2026 9:00 AM</text:p>
          </table:table-cell>
          <table:table-cell office:string-value="Sep 2 2026 8:59 AM" office:value-type="string">
            <text:p>Sep 2 2026 8:59 AM</text:p>
          </table:table-cell>
          <table:table-cell office:string-value="68197" office:value-type="string">
            <text:p>68197</text:p>
          </table:table-cell>
          <table:table-cell office:string-value="Lake Murphy-TECO/PGS" office:value-type="string">
            <text:p>Lake Murphy-TECO/PG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1 2026 1:37 PM" office:value-type="string">
            <text:p>Aug 31 2026 1:37 PM</text:p>
          </table:table-cell>
          <table:table-cell office:string-value="Sep 1 2026 9:00 AM" office:value-type="string">
            <text:p>Sep 1 2026 9:00 AM</text:p>
          </table:table-cell>
          <table:table-cell office:string-value="Sep 2 2026 8:59 AM" office:value-type="string">
            <text:p>Sep 2 2026 8:59 AM</text:p>
          </table:table-cell>
          <table:table-cell office:string-value="68190" office:value-type="string">
            <text:p>68190</text:p>
          </table:table-cell>
          <table:table-cell office:string-value="Market South of Compressor 21" office:value-type="string">
            <text:p>Market South of Compressor 21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1 2026 1:37 PM" office:value-type="string">
            <text:p>Aug 31 2026 1:37 PM</text:p>
          </table:table-cell>
          <table:table-cell office:string-value="Sep 1 2026 9:00 AM" office:value-type="string">
            <text:p>Sep 1 2026 9:00 AM</text:p>
          </table:table-cell>
          <table:table-cell office:string-value="Sep 2 2026 8:59 AM" office:value-type="string">
            <text:p>Sep 2 2026 8:59 AM</text:p>
          </table:table-cell>
          <table:table-cell office:string-value="68191" office:value-type="string">
            <text:p>68191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1 2026 1:37 PM" office:value-type="string">
            <text:p>Aug 31 2026 1:37 PM</text:p>
          </table:table-cell>
          <table:table-cell office:string-value="Sep 1 2026 9:00 AM" office:value-type="string">
            <text:p>Sep 1 2026 9:00 AM</text:p>
          </table:table-cell>
          <table:table-cell office:string-value="Sep 2 2026 8:59 AM" office:value-type="string">
            <text:p>Sep 2 2026 8:59 AM</text:p>
          </table:table-cell>
          <table:table-cell office:string-value="68192" office:value-type="string">
            <text:p>68192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1 2026 1:37 PM" office:value-type="string">
            <text:p>Aug 31 2026 1:37 PM</text:p>
          </table:table-cell>
          <table:table-cell office:string-value="Sep 1 2026 9:00 AM" office:value-type="string">
            <text:p>Sep 1 2026 9:00 AM</text:p>
          </table:table-cell>
          <table:table-cell office:string-value="Sep 2 2026 8:59 AM" office:value-type="string">
            <text:p>Sep 2 2026 8:59 AM</text:p>
          </table:table-cell>
          <table:table-cell office:string-value="68189" office:value-type="string">
            <text:p>68189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1 2026 10:31 AM" office:value-type="string">
            <text:p>Aug 31 2026 10:31 AM</text:p>
          </table:table-cell>
          <table:table-cell office:string-value="Aug 31 2026 9:00 AM" office:value-type="string">
            <text:p>Aug 31 2026 9:00 AM</text:p>
          </table:table-cell>
          <table:table-cell office:string-value="Sep 1 2026 8:59 AM" office:value-type="string">
            <text:p>Sep 1 2026 8:59 AM</text:p>
          </table:table-cell>
          <table:table-cell office:string-value="68186" office:value-type="string">
            <text:p>68186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1 2026 10:31 AM" office:value-type="string">
            <text:p>Aug 31 2026 10:31 AM</text:p>
          </table:table-cell>
          <table:table-cell office:string-value="Aug 31 2026 9:00 AM" office:value-type="string">
            <text:p>Aug 31 2026 9:00 AM</text:p>
          </table:table-cell>
          <table:table-cell office:string-value="Sep 1 2026 8:59 AM" office:value-type="string">
            <text:p>Sep 1 2026 8:59 AM</text:p>
          </table:table-cell>
          <table:table-cell office:string-value="68187" office:value-type="string">
            <text:p>68187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1 2026 10:31 AM" office:value-type="string">
            <text:p>Aug 31 2026 10:31 AM</text:p>
          </table:table-cell>
          <table:table-cell office:string-value="Aug 31 2026 9:00 AM" office:value-type="string">
            <text:p>Aug 31 2026 9:00 AM</text:p>
          </table:table-cell>
          <table:table-cell office:string-value="Sep 1 2026 8:59 AM" office:value-type="string">
            <text:p>Sep 1 2026 8:59 AM</text:p>
          </table:table-cell>
          <table:table-cell office:string-value="68183" office:value-type="string">
            <text:p>68183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1 2026 10:31 AM" office:value-type="string">
            <text:p>Aug 31 2026 10:31 AM</text:p>
          </table:table-cell>
          <table:table-cell office:string-value="Aug 31 2026 9:00 AM" office:value-type="string">
            <text:p>Aug 31 2026 9:00 AM</text:p>
          </table:table-cell>
          <table:table-cell office:string-value="Sep 1 2026 8:59 AM" office:value-type="string">
            <text:p>Sep 1 2026 8:59 AM</text:p>
          </table:table-cell>
          <table:table-cell office:string-value="68184" office:value-type="string">
            <text:p>68184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1 2026 10:31 AM" office:value-type="string">
            <text:p>Aug 31 2026 10:31 AM</text:p>
          </table:table-cell>
          <table:table-cell office:string-value="Aug 31 2026 9:00 AM" office:value-type="string">
            <text:p>Aug 31 2026 9:00 AM</text:p>
          </table:table-cell>
          <table:table-cell office:string-value="Sep 1 2026 8:59 AM" office:value-type="string">
            <text:p>Sep 1 2026 8:59 AM</text:p>
          </table:table-cell>
          <table:table-cell office:string-value="68185" office:value-type="string">
            <text:p>68185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0 2026 6:30 PM" office:value-type="string">
            <text:p>Aug 30 2026 6:30 PM</text:p>
          </table:table-cell>
          <table:table-cell office:string-value="Aug 31 2026 9:00 AM" office:value-type="string">
            <text:p>Aug 31 2026 9:00 AM</text:p>
          </table:table-cell>
          <table:table-cell office:string-value="Sep 1 2026 8:59 AM" office:value-type="string">
            <text:p>Sep 1 2026 8:59 AM</text:p>
          </table:table-cell>
          <table:table-cell office:string-value="68174" office:value-type="string">
            <text:p>68174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0 2026 6:30 PM" office:value-type="string">
            <text:p>Aug 30 2026 6:30 PM</text:p>
          </table:table-cell>
          <table:table-cell office:string-value="Aug 31 2026 9:00 AM" office:value-type="string">
            <text:p>Aug 31 2026 9:00 AM</text:p>
          </table:table-cell>
          <table:table-cell office:string-value="Sep 1 2026 8:59 AM" office:value-type="string">
            <text:p>Sep 1 2026 8:59 AM</text:p>
          </table:table-cell>
          <table:table-cell office:string-value="68173" office:value-type="string">
            <text:p>68173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0 2026 6:30 PM" office:value-type="string">
            <text:p>Aug 30 2026 6:30 PM</text:p>
          </table:table-cell>
          <table:table-cell office:string-value="Aug 31 2026 9:00 AM" office:value-type="string">
            <text:p>Aug 31 2026 9:00 AM</text:p>
          </table:table-cell>
          <table:table-cell office:string-value="Sep 1 2026 8:59 AM" office:value-type="string">
            <text:p>Sep 1 2026 8:59 AM</text:p>
          </table:table-cell>
          <table:table-cell office:string-value="68171" office:value-type="string">
            <text:p>68171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0 2026 6:30 PM" office:value-type="string">
            <text:p>Aug 30 2026 6:30 PM</text:p>
          </table:table-cell>
          <table:table-cell office:string-value="Aug 31 2026 9:00 AM" office:value-type="string">
            <text:p>Aug 31 2026 9:00 AM</text:p>
          </table:table-cell>
          <table:table-cell office:string-value="Sep 1 2026 8:59 AM" office:value-type="string">
            <text:p>Sep 1 2026 8:59 AM</text:p>
          </table:table-cell>
          <table:table-cell office:string-value="68172" office:value-type="string">
            <text:p>68172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0 2026 1:32 PM" office:value-type="string">
            <text:p>Aug 30 2026 1:32 PM</text:p>
          </table:table-cell>
          <table:table-cell office:string-value="Aug 31 2026 9:00 AM" office:value-type="string">
            <text:p>Aug 31 2026 9:00 AM</text:p>
          </table:table-cell>
          <table:table-cell office:string-value="Sep 1 2026 8:59 AM" office:value-type="string">
            <text:p>Sep 1 2026 8:59 AM</text:p>
          </table:table-cell>
          <table:table-cell office:string-value="68163" office:value-type="string">
            <text:p>68163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0 2026 1:32 PM" office:value-type="string">
            <text:p>Aug 30 2026 1:32 PM</text:p>
          </table:table-cell>
          <table:table-cell office:string-value="Aug 31 2026 9:00 AM" office:value-type="string">
            <text:p>Aug 31 2026 9:00 AM</text:p>
          </table:table-cell>
          <table:table-cell office:string-value="Sep 1 2026 8:59 AM" office:value-type="string">
            <text:p>Sep 1 2026 8:59 AM</text:p>
          </table:table-cell>
          <table:table-cell office:string-value="68164" office:value-type="string">
            <text:p>68164</text:p>
          </table:table-cell>
          <table:table-cell office:string-value="Pearl River" office:value-type="string">
            <text:p>Pearl River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0 2026 1:32 PM" office:value-type="string">
            <text:p>Aug 30 2026 1:32 PM</text:p>
          </table:table-cell>
          <table:table-cell office:string-value="Aug 31 2026 9:00 AM" office:value-type="string">
            <text:p>Aug 31 2026 9:00 AM</text:p>
          </table:table-cell>
          <table:table-cell office:string-value="Sep 1 2026 8:59 AM" office:value-type="string">
            <text:p>Sep 1 2026 8:59 AM</text:p>
          </table:table-cell>
          <table:table-cell office:string-value="68165" office:value-type="string">
            <text:p>68165</text:p>
          </table:table-cell>
          <table:table-cell office:string-value="Lake Murphy-TECO/PGS" office:value-type="string">
            <text:p>Lake Murphy-TECO/PG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0 2026 1:32 PM" office:value-type="string">
            <text:p>Aug 30 2026 1:32 PM</text:p>
          </table:table-cell>
          <table:table-cell office:string-value="Aug 31 2026 9:00 AM" office:value-type="string">
            <text:p>Aug 31 2026 9:00 AM</text:p>
          </table:table-cell>
          <table:table-cell office:string-value="Sep 1 2026 8:59 AM" office:value-type="string">
            <text:p>Sep 1 2026 8:59 AM</text:p>
          </table:table-cell>
          <table:table-cell office:string-value="68166" office:value-type="string">
            <text:p>68166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0 2026 1:32 PM" office:value-type="string">
            <text:p>Aug 30 2026 1:32 PM</text:p>
          </table:table-cell>
          <table:table-cell office:string-value="Aug 31 2026 9:00 AM" office:value-type="string">
            <text:p>Aug 31 2026 9:00 AM</text:p>
          </table:table-cell>
          <table:table-cell office:string-value="Sep 1 2026 8:59 AM" office:value-type="string">
            <text:p>Sep 1 2026 8:59 AM</text:p>
          </table:table-cell>
          <table:table-cell office:string-value="68159" office:value-type="string">
            <text:p>68159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0 2026 1:32 PM" office:value-type="string">
            <text:p>Aug 30 2026 1:32 PM</text:p>
          </table:table-cell>
          <table:table-cell office:string-value="Aug 31 2026 9:00 AM" office:value-type="string">
            <text:p>Aug 31 2026 9:00 AM</text:p>
          </table:table-cell>
          <table:table-cell office:string-value="Sep 1 2026 8:59 AM" office:value-type="string">
            <text:p>Sep 1 2026 8:59 AM</text:p>
          </table:table-cell>
          <table:table-cell office:string-value="68160" office:value-type="string">
            <text:p>68160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0 2026 1:32 PM" office:value-type="string">
            <text:p>Aug 30 2026 1:32 PM</text:p>
          </table:table-cell>
          <table:table-cell office:string-value="Aug 31 2026 9:00 AM" office:value-type="string">
            <text:p>Aug 31 2026 9:00 AM</text:p>
          </table:table-cell>
          <table:table-cell office:string-value="Sep 1 2026 8:59 AM" office:value-type="string">
            <text:p>Sep 1 2026 8:59 AM</text:p>
          </table:table-cell>
          <table:table-cell office:string-value="68161" office:value-type="string">
            <text:p>68161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0 2026 1:32 PM" office:value-type="string">
            <text:p>Aug 30 2026 1:32 PM</text:p>
          </table:table-cell>
          <table:table-cell office:string-value="Aug 31 2026 9:00 AM" office:value-type="string">
            <text:p>Aug 31 2026 9:00 AM</text:p>
          </table:table-cell>
          <table:table-cell office:string-value="Sep 1 2026 8:59 AM" office:value-type="string">
            <text:p>Sep 1 2026 8:59 AM</text:p>
          </table:table-cell>
          <table:table-cell office:string-value="68162" office:value-type="string">
            <text:p>68162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30 2026 1:32 PM" office:value-type="string">
            <text:p>Aug 30 2026 1:32 PM</text:p>
          </table:table-cell>
          <table:table-cell office:string-value="Aug 31 2026 9:00 AM" office:value-type="string">
            <text:p>Aug 31 2026 9:00 AM</text:p>
          </table:table-cell>
          <table:table-cell office:string-value="Sep 1 2026 8:59 AM" office:value-type="string">
            <text:p>Sep 1 2026 8:59 AM</text:p>
          </table:table-cell>
          <table:table-cell office:string-value="68158" office:value-type="string">
            <text:p>68158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10:03 AM" office:value-type="string">
            <text:p>Apr 27 2026 10:03 AM</text:p>
          </table:table-cell>
          <table:table-cell office:string-value="Apr 27 2026 10:03 AM" office:value-type="string">
            <text:p>Apr 27 2026 10:03 AM</text:p>
          </table:table-cell>
          <table:table-cell office:string-value="Jan 1 2200 12:00 AM" office:value-type="string">
            <text:p>Jan 1 2200 12:00 AM</text:p>
          </table:table-cell>
          <table:table-cell office:string-value="63237" office:value-type="string">
            <text:p>63237</text:p>
          </table:table-cell>
          <table:table-cell office:string-value="FGT West Leg Point List Updated 2026-04-27" office:value-type="string">
            <text:p>FGT We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9:33 AM" office:value-type="string">
            <text:p>Apr 27 2026 9:33 AM</text:p>
          </table:table-cell>
          <table:table-cell office:string-value="Apr 27 2026 9:33 AM" office:value-type="string">
            <text:p>Apr 27 2026 9:33 AM</text:p>
          </table:table-cell>
          <table:table-cell office:string-value="Jan 1 2200 12:00 AM" office:value-type="string">
            <text:p>Jan 1 2200 12:00 AM</text:p>
          </table:table-cell>
          <table:table-cell office:string-value="63236" office:value-type="string">
            <text:p>63236</text:p>
          </table:table-cell>
          <table:table-cell office:string-value="FGT East Leg Point List Updated 2026-04-27" office:value-type="string">
            <text:p>FGT Ea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25 AM" office:value-type="string">
            <text:p>Feb 20 2026 10:25 AM</text:p>
          </table:table-cell>
          <table:table-cell office:string-value="Mar 1 2026 10:25 AM" office:value-type="string">
            <text:p>Mar 1 2026 10:25 AM</text:p>
          </table:table-cell>
          <table:table-cell office:string-value="Jan 1 2200 12:00 AM" office:value-type="string">
            <text:p>Jan 1 2200 12:00 AM</text:p>
          </table:table-cell>
          <table:table-cell office:string-value="61719" office:value-type="string">
            <text:p>61719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22 2025 7:47 AM" office:value-type="string">
            <text:p>Oct 22 2025 7:47 AM</text:p>
          </table:table-cell>
          <table:table-cell office:string-value="Jan 1 2026 12:00 AM" office:value-type="string">
            <text:p>Jan 1 2026 12:00 AM</text:p>
          </table:table-cell>
          <table:table-cell office:string-value="Jan 1 2027 12:00 AM" office:value-type="string">
            <text:p>Jan 1 2027 12:00 AM</text:p>
          </table:table-cell>
          <table:table-cell office:string-value="59394" office:value-type="string">
            <text:p>59394</text:p>
          </table:table-cell>
          <table:table-cell office:string-value="FGT 2026 Holiday Schedule for Capacity Release" office:value-type="string">
            <text:p>FGT 2026 Holiday Schedule for Capacity Releas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2 2024 8:59 AM" office:value-type="string">
            <text:p>Nov 22 2024 8:59 AM</text:p>
          </table:table-cell>
          <table:table-cell office:string-value="Dec 1 2024 9:00 AM" office:value-type="string">
            <text:p>Dec 1 2024 9:00 AM</text:p>
          </table:table-cell>
          <table:table-cell office:string-value="Jan 1 2200 12:00 AM" office:value-type="string">
            <text:p>Jan 1 2200 12:00 AM</text:p>
          </table:table-cell>
          <table:table-cell office:string-value="49666" office:value-type="string">
            <text:p>49666</text:p>
          </table:table-cell>
          <table:table-cell office:string-value="Changes Unit Fuel Charge Effective December 1, 2024" office:value-type="string">
            <text:p>Changes Unit Fuel Charge Effective December 1, 2024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1" office:value-type="string">
            <text:p>38331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2" office:value-type="string">
            <text:p>38332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10:45 AM" office:value-type="string">
            <text:p>Nov 28 2022 10:45 AM</text:p>
          </table:table-cell>
          <table:table-cell office:string-value="Nov 28 2022 10:45 AM" office:value-type="string">
            <text:p>Nov 28 2022 10:45 AM</text:p>
          </table:table-cell>
          <table:table-cell office:string-value="Jan 1 2200 11:59 PM" office:value-type="string">
            <text:p>Jan 1 2200 11:59 PM</text:p>
          </table:table-cell>
          <table:table-cell office:string-value="31891" office:value-type="string">
            <text:p>31891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 2018 4:38 PM" office:value-type="string">
            <text:p>Apr 2 2018 4:38 PM</text:p>
          </table:table-cell>
          <table:table-cell office:string-value="Apr 2 2018 4:38 PM" office:value-type="string">
            <text:p>Apr 2 2018 4:38 PM</text:p>
          </table:table-cell>
          <table:table-cell office:string-value="Until further notice" office:value-type="string">
            <text:p>Until further notice</text:p>
          </table:table-cell>
          <table:table-cell office:string-value="13492" office:value-type="string">
            <text:p>13492</text:p>
          </table:table-cell>
          <table:table-cell office:string-value="EDI Available" office:value-type="string">
            <text:p>EDI Availabl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y 25 2016 10:35 AM" office:value-type="string">
            <text:p>May 25 2016 10:35 AM</text:p>
          </table:table-cell>
          <table:table-cell office:string-value="May 25 2016 10:32 AM" office:value-type="string">
            <text:p>May 25 2016 10:32 AM</text:p>
          </table:table-cell>
          <table:table-cell office:string-value="Until further notice" office:value-type="string">
            <text:p>Until further notice</text:p>
          </table:table-cell>
          <table:table-cell office:string-value="9890" office:value-type="string">
            <text:p>9890</text:p>
          </table:table-cell>
          <table:table-cell office:string-value="Flow Day Diversion Confirmation Changes Effective June 1, 2016" office:value-type="string">
            <text:p>Flow Day Diversion Confirmation Changes Effective June 1, 201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r 26 2015 9:52 AM" office:value-type="string">
            <text:p>Mar 26 2015 9:52 AM</text:p>
          </table:table-cell>
          <table:table-cell office:string-value="Mar 26 2015 9:00 AM" office:value-type="string">
            <text:p>Mar 26 2015 9:00 AM</text:p>
          </table:table-cell>
          <table:table-cell office:string-value="Until further notice" office:value-type="string">
            <text:p>Until further notice</text:p>
          </table:table-cell>
          <table:table-cell office:string-value="9227" office:value-type="string">
            <text:p>9227</text:p>
          </table:table-cell>
          <table:table-cell office:string-value="FERC Order 801 Compliance" office:value-type="string">
            <text:p>FERC Order 801 Compliance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30 PM" office:value-type="string">
            <text:p>Feb 6 2015 3:30 PM</text:p>
          </table:table-cell>
          <table:table-cell office:string-value="Feb 6 2015 3:29 PM" office:value-type="string">
            <text:p>Feb 6 2015 3:29 PM</text:p>
          </table:table-cell>
          <table:table-cell office:string-value="Until further notice" office:value-type="string">
            <text:p>Until further notice</text:p>
          </table:table-cell>
          <table:table-cell office:string-value="9226" office:value-type="string">
            <text:p>9226</text:p>
          </table:table-cell>
          <table:table-cell office:string-value="Gas Quality - Wobbe Index" office:value-type="string">
            <text:p>Gas Quality - Wobbe Index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29 PM" office:value-type="string">
            <text:p>Feb 6 2015 3:29 PM</text:p>
          </table:table-cell>
          <table:table-cell office:string-value="Feb 6 2015 3:27 PM" office:value-type="string">
            <text:p>Feb 6 2015 3:27 PM</text:p>
          </table:table-cell>
          <table:table-cell office:string-value="Until further notice" office:value-type="string">
            <text:p>Until further notice</text:p>
          </table:table-cell>
          <table:table-cell office:string-value="9225" office:value-type="string">
            <text:p>9225</text:p>
          </table:table-cell>
          <table:table-cell office:string-value="Gas Quality - CO2" office:value-type="string">
            <text:p>Gas Quality - CO2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Sep 9 2014 11:06 AM" office:value-type="string">
            <text:p>Sep 9 2014 11:06 AM</text:p>
          </table:table-cell>
          <table:table-cell office:string-value="Sep 9 2014 11:04 AM" office:value-type="string">
            <text:p>Sep 9 2014 11:04 AM</text:p>
          </table:table-cell>
          <table:table-cell office:string-value="Until further notice" office:value-type="string">
            <text:p>Until further notice</text:p>
          </table:table-cell>
          <table:table-cell office:string-value="9220" office:value-type="string">
            <text:p>9220</text:p>
          </table:table-cell>
          <table:table-cell office:string-value="FGT Flow Day Diversion Updates" office:value-type="string">
            <text:p>FGT Flow Day Diversion Updates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3:52:54</meta:creation-date>
    <meta:editing-cycles>1</meta:editing-cycles>
    <dc:language>en</dc:language>
    <dc:creator>ZETHOU-WWEXT04P$</dc:creator>
    <dc:date>2026-08-31T13:52:54</dc:date>
    <meta:editing-duration>PT0.053S</meta:editing-duration>
  </office:meta>
</office:document-meta>
</file>