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31 13:20:00.0" office:value-type="string">
            <text:p>2026-08-31 13:20:00.0</text:p>
          </table:table-cell>
          <table:table-cell office:string-value="2026-08-31 13:20:00.0" office:value-type="string">
            <text:p>2026-08-31 13:20:00.0</text:p>
          </table:table-cell>
          <table:table-cell office:string-value="68188" office:value-type="string">
            <text:p>68188</text:p>
          </table:table-cell>
          <table:table-cell office:string-value="New Delivery Interconnect" office:value-type="string">
            <text:p>New Delivery Interconn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31 07:15:00.0" office:value-type="string">
            <text:p>2026-08-31 07:15:00.0</text:p>
          </table:table-cell>
          <table:table-cell office:string-value="2026-09-02 09:00:00.0" office:value-type="string">
            <text:p>2026-09-02 09:00:00.0</text:p>
          </table:table-cell>
          <table:table-cell office:string-value="68181" office:value-type="string">
            <text:p>68181</text:p>
          </table:table-cell>
          <table:table-cell office:string-value="MRT Op Plan 9.2.26" office:value-type="string">
            <text:p>MRT Op Plan 9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31 07:13:00.0" office:value-type="string">
            <text:p>2026-08-31 07:13:00.0</text:p>
          </table:table-cell>
          <table:table-cell office:string-value="2026-09-01 09:00:00.0" office:value-type="string">
            <text:p>2026-09-01 09:00:00.0</text:p>
          </table:table-cell>
          <table:table-cell office:string-value="68180" office:value-type="string">
            <text:p>68180</text:p>
          </table:table-cell>
          <table:table-cell office:string-value="MRT Op Plan 9.1.26" office:value-type="string">
            <text:p>MRT Op Plan 9.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30 19:51:00.0" office:value-type="string">
            <text:p>2026-08-30 19:51:00.0</text:p>
          </table:table-cell>
          <table:table-cell office:string-value="2026-09-01 09:00:00.0" office:value-type="string">
            <text:p>2026-09-01 09:00:00.0</text:p>
          </table:table-cell>
          <table:table-cell office:string-value="68179" office:value-type="string">
            <text:p>68179</text:p>
          </table:table-cell>
          <table:table-cell office:string-value="September 2026 MRT Spot Price" office:value-type="string">
            <text:p>September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7 07:26:00.0" office:value-type="string">
            <text:p>2026-08-27 07:26:00.0</text:p>
          </table:table-cell>
          <table:table-cell office:string-value="2026-08-29 09:00:00.0" office:value-type="string">
            <text:p>2026-08-29 09:00:00.0</text:p>
          </table:table-cell>
          <table:table-cell office:string-value="68065" office:value-type="string">
            <text:p>68065</text:p>
          </table:table-cell>
          <table:table-cell office:string-value="MRT Op Plan 8.29-31.26" office:value-type="string">
            <text:p>MRT Op Plan 8.29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6 06:20:00.0" office:value-type="string">
            <text:p>2026-08-26 06:20:00.0</text:p>
          </table:table-cell>
          <table:table-cell office:string-value="2026-08-28 09:00:00.0" office:value-type="string">
            <text:p>2026-08-28 09:00:00.0</text:p>
          </table:table-cell>
          <table:table-cell office:string-value="68027" office:value-type="string">
            <text:p>68027</text:p>
          </table:table-cell>
          <table:table-cell office:string-value="MRT Op Plan 8.28.26" office:value-type="string">
            <text:p>MRT Op Plan 8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6:28:00.0" office:value-type="string">
            <text:p>2026-08-25 06:28:00.0</text:p>
          </table:table-cell>
          <table:table-cell office:string-value="2026-08-27 09:00:00.0" office:value-type="string">
            <text:p>2026-08-27 09:00:00.0</text:p>
          </table:table-cell>
          <table:table-cell office:string-value="67975" office:value-type="string">
            <text:p>67975</text:p>
          </table:table-cell>
          <table:table-cell office:string-value="MRT Op Plan 8.27.26" office:value-type="string">
            <text:p>MRT Op Plan 8.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8:38:00.0" office:value-type="string">
            <text:p>2026-08-24 08:38:00.0</text:p>
          </table:table-cell>
          <table:table-cell office:string-value="2026-08-24 08:39:00.0" office:value-type="string">
            <text:p>2026-08-24 08:39:00.0</text:p>
          </table:table-cell>
          <table:table-cell office:string-value="67924" office:value-type="string">
            <text:p>67924</text:p>
          </table:table-cell>
          <table:table-cell office:string-value="September 2026 MRT FT Capacity" office:value-type="string">
            <text:p>September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3:00.0" office:value-type="string">
            <text:p>2026-08-24 06:33:00.0</text:p>
          </table:table-cell>
          <table:table-cell office:string-value="2026-08-26 09:00:00.0" office:value-type="string">
            <text:p>2026-08-26 09:00:00.0</text:p>
          </table:table-cell>
          <table:table-cell office:string-value="67923" office:value-type="string">
            <text:p>67923</text:p>
          </table:table-cell>
          <table:table-cell office:string-value="MRT Op Plan 8.26.26" office:value-type="string">
            <text:p>MRT Op Plan 8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2:00.0" office:value-type="string">
            <text:p>2026-08-24 06:32:00.0</text:p>
          </table:table-cell>
          <table:table-cell office:string-value="2026-08-25 09:00:00.0" office:value-type="string">
            <text:p>2026-08-25 09:00:00.0</text:p>
          </table:table-cell>
          <table:table-cell office:string-value="67922" office:value-type="string">
            <text:p>67922</text:p>
          </table:table-cell>
          <table:table-cell office:string-value="MRT Op Plan 8.25.26" office:value-type="string">
            <text:p>MRT Op Plan 8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12:46</meta:creation-date>
    <meta:editing-cycles>1</meta:editing-cycles>
    <dc:language>en</dc:language>
    <dc:creator>ZETHOU-WWEXT03P$</dc:creator>
    <dc:date>2026-08-31T16:12:46</dc:date>
    <meta:editing-duration>PT0.064S</meta:editing-duration>
  </office:meta>
</office:document-meta>
</file>