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31 2026  1:59PM" office:value-type="string">
            <text:p>Aug 31 2026 <text:s text:c="1"/>1:59PM</text:p>
          </table:table-cell>
          <table:table-cell office:string-value="Aug 31 2026  1:59PM" office:value-type="string">
            <text:p>Aug 31 2026 <text:s text:c="1"/>1:59PM</text:p>
          </table:table-cell>
          <table:table-cell office:string-value="Sep  2 2026  4:00PM" office:value-type="string">
            <text:p>Sep <text:s text:c="1"/>2 2026 <text:s text:c="1"/>4:00PM</text:p>
          </table:table-cell>
          <table:table-cell office:string-value="120321" office:value-type="string">
            <text:p>120321</text:p>
          </table:table-cell>
          <table:table-cell office:string-value="SJ-WOT Open Season Winter" office:value-type="string">
            <text:p>SJ-WOT Open Season Winter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1 2026  1:44PM" office:value-type="string">
            <text:p>Aug 31 2026 <text:s text:c="1"/>1:44PM</text:p>
          </table:table-cell>
          <table:table-cell office:string-value="Sep  1 2026  9:00AM" office:value-type="string">
            <text:p>Sep <text:s text:c="1"/>1 2026 <text:s text:c="1"/>9:00AM</text:p>
          </table:table-cell>
          <table:table-cell office:string-value="Sep  2 2026  8:59AM" office:value-type="string">
            <text:p>Sep <text:s text:c="1"/>2 2026 <text:s text:c="1"/>8:59AM</text:p>
          </table:table-cell>
          <table:table-cell office:string-value="120326" office:value-type="string">
            <text:p>120326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1 2026  1:44PM" office:value-type="string">
            <text:p>Aug 31 2026 <text:s text:c="1"/>1:44PM</text:p>
          </table:table-cell>
          <table:table-cell office:string-value="Sep  1 2026  9:00AM" office:value-type="string">
            <text:p>Sep <text:s text:c="1"/>1 2026 <text:s text:c="1"/>9:00AM</text:p>
          </table:table-cell>
          <table:table-cell office:string-value="Sep  2 2026  8:59AM" office:value-type="string">
            <text:p>Sep <text:s text:c="1"/>2 2026 <text:s text:c="1"/>8:59AM</text:p>
          </table:table-cell>
          <table:table-cell office:string-value="120324" office:value-type="string">
            <text:p>12032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1 2026  1:44PM" office:value-type="string">
            <text:p>Aug 31 2026 <text:s text:c="1"/>1:44PM</text:p>
          </table:table-cell>
          <table:table-cell office:string-value="Sep  1 2026  9:00AM" office:value-type="string">
            <text:p>Sep <text:s text:c="1"/>1 2026 <text:s text:c="1"/>9:00AM</text:p>
          </table:table-cell>
          <table:table-cell office:string-value="Sep  2 2026  8:59AM" office:value-type="string">
            <text:p>Sep <text:s text:c="1"/>2 2026 <text:s text:c="1"/>8:59AM</text:p>
          </table:table-cell>
          <table:table-cell office:string-value="120325" office:value-type="string">
            <text:p>120325</text:p>
          </table:table-cell>
          <table:table-cell office:string-value="EOG RATTLESNAKE" office:value-type="string">
            <text:p>EOG RATTLESNAKE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1 2026  1:44PM" office:value-type="string">
            <text:p>Aug 31 2026 <text:s text:c="1"/>1:44PM</text:p>
          </table:table-cell>
          <table:table-cell office:string-value="Sep  1 2026  9:00AM" office:value-type="string">
            <text:p>Sep <text:s text:c="1"/>1 2026 <text:s text:c="1"/>9:00AM</text:p>
          </table:table-cell>
          <table:table-cell office:string-value="Sep  2 2026  8:59AM" office:value-type="string">
            <text:p>Sep <text:s text:c="1"/>2 2026 <text:s text:c="1"/>8:59AM</text:p>
          </table:table-cell>
          <table:table-cell office:string-value="120323" office:value-type="string">
            <text:p>120323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1 2026 10:39AM" office:value-type="string">
            <text:p>Aug 31 2026 10:39AM</text:p>
          </table:table-cell>
          <table:table-cell office:string-value="Aug 31 2026  9:00AM" office:value-type="string">
            <text:p>Aug 31 2026 <text:s text:c="1"/>9:00AM</text:p>
          </table:table-cell>
          <table:table-cell office:string-value="Sep  1 2026  8:59AM" office:value-type="string">
            <text:p>Sep <text:s text:c="1"/>1 2026 <text:s text:c="1"/>8:59AM</text:p>
          </table:table-cell>
          <table:table-cell office:string-value="120316" office:value-type="string">
            <text:p>12031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1 2026 10:39AM" office:value-type="string">
            <text:p>Aug 31 2026 10:39AM</text:p>
          </table:table-cell>
          <table:table-cell office:string-value="Aug 31 2026  9:00AM" office:value-type="string">
            <text:p>Aug 31 2026 <text:s text:c="1"/>9:00AM</text:p>
          </table:table-cell>
          <table:table-cell office:string-value="Sep  1 2026  8:59AM" office:value-type="string">
            <text:p>Sep <text:s text:c="1"/>1 2026 <text:s text:c="1"/>8:59AM</text:p>
          </table:table-cell>
          <table:table-cell office:string-value="120317" office:value-type="string">
            <text:p>120317</text:p>
          </table:table-cell>
          <table:table-cell office:string-value="ENTERPRISE WAHA PECOS" office:value-type="string">
            <text:p>ENTERPRISE WAHA PECOS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1 2026 10:39AM" office:value-type="string">
            <text:p>Aug 31 2026 10:39AM</text:p>
          </table:table-cell>
          <table:table-cell office:string-value="Aug 31 2026  9:00AM" office:value-type="string">
            <text:p>Aug 31 2026 <text:s text:c="1"/>9:00AM</text:p>
          </table:table-cell>
          <table:table-cell office:string-value="Sep  1 2026  8:59AM" office:value-type="string">
            <text:p>Sep <text:s text:c="1"/>1 2026 <text:s text:c="1"/>8:59AM</text:p>
          </table:table-cell>
          <table:table-cell office:string-value="120318" office:value-type="string">
            <text:p>120318</text:p>
          </table:table-cell>
          <table:table-cell office:string-value="EL PASO BLANCO I/C" office:value-type="string">
            <text:p>EL PASO BLANCO I/C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0 2026  6:34PM" office:value-type="string">
            <text:p>Aug 30 2026 <text:s text:c="1"/>6:34PM</text:p>
          </table:table-cell>
          <table:table-cell office:string-value="Aug 31 2026  9:00AM" office:value-type="string">
            <text:p>Aug 31 2026 <text:s text:c="1"/>9:00AM</text:p>
          </table:table-cell>
          <table:table-cell office:string-value="Sep  1 2026  8:59AM" office:value-type="string">
            <text:p>Sep <text:s text:c="1"/>1 2026 <text:s text:c="1"/>8:59AM</text:p>
          </table:table-cell>
          <table:table-cell office:string-value="120311" office:value-type="string">
            <text:p>120311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0 2026  6:34PM" office:value-type="string">
            <text:p>Aug 30 2026 <text:s text:c="1"/>6:34PM</text:p>
          </table:table-cell>
          <table:table-cell office:string-value="Aug 31 2026  9:00AM" office:value-type="string">
            <text:p>Aug 31 2026 <text:s text:c="1"/>9:00AM</text:p>
          </table:table-cell>
          <table:table-cell office:string-value="Sep  1 2026  8:59AM" office:value-type="string">
            <text:p>Sep <text:s text:c="1"/>1 2026 <text:s text:c="1"/>8:59AM</text:p>
          </table:table-cell>
          <table:table-cell office:string-value="120310" office:value-type="string">
            <text:p>120310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0 2026  1:37PM" office:value-type="string">
            <text:p>Aug 30 2026 <text:s text:c="1"/>1:37PM</text:p>
          </table:table-cell>
          <table:table-cell office:string-value="Aug 31 2026  9:00AM" office:value-type="string">
            <text:p>Aug 31 2026 <text:s text:c="1"/>9:00AM</text:p>
          </table:table-cell>
          <table:table-cell office:string-value="Sep  1 2026  8:59AM" office:value-type="string">
            <text:p>Sep <text:s text:c="1"/>1 2026 <text:s text:c="1"/>8:59AM</text:p>
          </table:table-cell>
          <table:table-cell office:string-value="120306" office:value-type="string">
            <text:p>120306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0 2026  1:37PM" office:value-type="string">
            <text:p>Aug 30 2026 <text:s text:c="1"/>1:37PM</text:p>
          </table:table-cell>
          <table:table-cell office:string-value="Aug 31 2026  9:00AM" office:value-type="string">
            <text:p>Aug 31 2026 <text:s text:c="1"/>9:00AM</text:p>
          </table:table-cell>
          <table:table-cell office:string-value="Sep  1 2026  8:59AM" office:value-type="string">
            <text:p>Sep <text:s text:c="1"/>1 2026 <text:s text:c="1"/>8:59AM</text:p>
          </table:table-cell>
          <table:table-cell office:string-value="120305" office:value-type="string">
            <text:p>120305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30 2026  1:37PM" office:value-type="string">
            <text:p>Aug 30 2026 <text:s text:c="1"/>1:37PM</text:p>
          </table:table-cell>
          <table:table-cell office:string-value="Aug 31 2026  9:00AM" office:value-type="string">
            <text:p>Aug 31 2026 <text:s text:c="1"/>9:00AM</text:p>
          </table:table-cell>
          <table:table-cell office:string-value="Sep  1 2026  8:59AM" office:value-type="string">
            <text:p>Sep <text:s text:c="1"/>1 2026 <text:s text:c="1"/>8:59AM</text:p>
          </table:table-cell>
          <table:table-cell office:string-value="120304" office:value-type="string">
            <text:p>120304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4:58:28</meta:creation-date>
    <meta:editing-cycles>1</meta:editing-cycles>
    <dc:language>en</dc:language>
    <dc:creator>ZETHOU-WWEXT04P$</dc:creator>
    <dc:date>2026-08-31T14:58:28</dc:date>
    <meta:editing-duration>PT0.020S</meta:editing-duration>
  </office:meta>
</office:document-meta>
</file>