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32" office:value-type="string">
            <text:p>100832</text:p>
          </table:table-cell>
          <table:table-cell office:string-value="Lakewood Park - FPUA" office:value-type="string">
            <text:p>Lakewood Park - FPUA</text:p>
          </table:table-cell>
          <table:table-cell office:string-value="CTG" office:value-type="string">
            <text:p>CTG</text:p>
          </table:table-cell>
          <table:table-cell office:string-value="0038943" office:value-type="string">
            <text:p>00389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35.000" office:value-type="string">
            <text:p>133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22:08</meta:creation-date>
    <meta:editing-cycles>1</meta:editing-cycles>
    <dc:language>en</dc:language>
    <dc:creator>ZETHOU-WWEXT03P$</dc:creator>
    <dc:date>2026-08-31T16:22:09</dc:date>
    <meta:editing-duration>PT0.996S</meta:editing-duration>
  </office:meta>
</office:document-meta>
</file>