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8/2026" office:value-type="string">
            <text:p>AlertDay 08/18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9800" office:value-type="string">
            <text:p>10.9800</text:p>
          </table:table-cell>
        </table:table-row>
        <table:table-row>
          <table:table-cell office:string-value="AlertDay 08/19/2026" office:value-type="string">
            <text:p>AlertDay 08/1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8050" office:value-type="string">
            <text:p>11.8050</text:p>
          </table:table-cell>
        </table:table-row>
        <table:table-row>
          <table:table-cell office:string-value="AlertDay 08/20/2026" office:value-type="string">
            <text:p>AlertDay 08/2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3150" office:value-type="string">
            <text:p>15.3150</text:p>
          </table:table-cell>
        </table:table-row>
        <table:table-row>
          <table:table-cell office:string-value="AlertDay 08/25/2026" office:value-type="string">
            <text:p>AlertDay 08/2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2650" office:value-type="string">
            <text:p>11.2650</text:p>
          </table:table-cell>
        </table:table-row>
        <table:table-row>
          <table:table-cell office:string-value="AlertDay 08/26/2026" office:value-type="string">
            <text:p>AlertDay 08/2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3700" office:value-type="string">
            <text:p>11.3700</text:p>
          </table:table-cell>
        </table:table-row>
        <table:table-row>
          <table:table-cell office:string-value="AlertDay 08/27/2026" office:value-type="string">
            <text:p>AlertDay 08/2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6700" office:value-type="string">
            <text:p>11.6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1:13</meta:creation-date>
    <meta:editing-cycles>1</meta:editing-cycles>
    <dc:language>en</dc:language>
    <dc:creator>ZETHOU-WWEXT04P$</dc:creator>
    <dc:date>2026-08-31T16:21:13</dc:date>
    <meta:editing-duration>PT0.013S</meta:editing-duration>
  </office:meta>
</office:document-meta>
</file>